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4-003"/><text:bookmark-start text:name="__RefHeading___p4-req-21-14-003_1"/><text:bookmark-start text:name="p4-req-21-14-003"/>P4-REQ-21-14-003<text:bookmark-end text:name="__RefHeading___p4-req-21-14-003_1"/><text:bookmark-end text:name="p4-req-21-14-003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Implementation traceability SHALL support forward review from FX logical elements to Phase 0 implementation artifac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4: Implementation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Forward traceability allows reviewers to begin with an FX logical element and determine how that element is realized within the Phase 0 implementation baseline.</text:p>
      <text:p text:style-name="Text_20_body">This supports completeness review by making it possible to identify the implementation artifacts, mappings, configuration, and supporting concerns associated with selected FX logical element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FX logical Nodes and Node Roles;Communication Endpoints;information structures;Runtime Planes;interaction patterns; andtheir Phase 0 implementation realizatio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forward review from FX logical elements to Phase 0 implementation artifacts is supported.</text:p>
      <text:p text:style-name="Text_20_body">Verification activities should include review checks confirming that:</text:p>
      <text:p text:style-name="Text_20_body">selected FX logical elements have identifiable implementation mappings;mapped implementation artifacts can be located;relevant supporting artifacts can be identified; andmissing implementation mappings can be detect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forward traceability from the Part 3 FX Demo Logical Profile into the Part 4 implementation baseline.</text:p>
      <text:p text:style-name="Text_20_body">Related requirement identifiers:</text:p>
      <text:a xlink:type="simple" xlink:href="https://wiki.didosolutions.com/dido/99_annexes/annex-d-requirements/part-04/p4-req-21-14-002" text:style-name="Internet_20_link" text:visited-style-name="Visited_20_Internet_20_Link">P4-REQ-21-14-002</text:a>
      <text:a xlink:type="simple" xlink:href="https://wiki.didosolutions.com/dido/99_annexes/annex-d-requirements/part-04/p4-req-21-14-004" text:style-name="Internet_20_link" text:visited-style-name="Visited_20_Internet_20_Link">P4-REQ-21-14-004</text:a>
      <text:a xlink:type="simple" xlink:href="https://wiki.didosolutions.com/dido/99_annexes/annex-d-requirements/part-04/p4-req-21-14-005" text:style-name="Internet_20_link" text:visited-style-name="Visited_20_Internet_20_Link">P4-REQ-21-14-005</text:a>
      <text:a xlink:type="simple" xlink:href="https://wiki.didosolutions.com/dido/99_annexes/annex-d-requirements/part-04/p4-req-21-14-006" text:style-name="Internet_20_link" text:visited-style-name="Visited_20_Internet_20_Link">P4-REQ-21-14-006</text:a>
      <text:p text:style-name="Text_20_body">Related source section:</text:p>
      <text:a xlink:type="simple" xlink:href="https://wiki.didosolutions.com/fxdemo/04-part/21-phase-0-implementation-requirements/21-14-implementation-traceability-requirements/start" text:style-name="Internet_20_link" text:visited-style-name="Visited_20_Internet_20_Link">21.14 Implementation Traceabilit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22:34</meta:creation-date>
    <dc:creator>Generated</dc:creator>
    <dc:date>2026-08-24T07::22:34</dc:date>
    <dc:language>en-US</dc:language>
    <meta:editing-cycles>1</meta:editing-cycles>
    <meta:editing-duration>PT0S</meta:editing-duration>
    <dc:title>dido:99_annexes:annex-d-requirements:part-04:p4-req-21-14-003</dc:title>
  </office:meta>
</office:document-meta>
</file>