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14-001"/><text:bookmark-start text:name="__RefHeading___p4-req-21-14-001_1"/><text:bookmark-start text:name="p4-req-21-14-001"/>P4-REQ-21-14-001<text:bookmark-end text:name="__RefHeading___p4-req-21-14-001_1"/><text:bookmark-end text:name="p4-req-21-14-001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Phase 0 Implementation Profile / PSM SHALL define an Implementation Traceability Model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14: Implementation Traceability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An Implementation Traceability Model provides the controlled relationships needed to connect Phase 0 implementation artifacts to their architectural and logical sources.</text:p>
      <text:p text:style-name="Text_20_body">The model enables reviewers to follow implementation decisions across the conceptual, logical, FX logical, and implementation layers without allowing implementation mappings to redefine those source layers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Phase 0 implementation artifacts;implementation mappings;DDS Topics;IDL structures and generated types;Runtime Plane realizations;scripts and repository artifacts; andDeveloper Handbook rule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the Phase 0 Implementation Profile / PSM defines an Implementation Traceability Model.</text:p>
      <text:p text:style-name="Text_20_body">Verification activities should include review checks confirming that:</text:p>
      <text:p text:style-name="Text_20_body">implementation traceability relationships are explicitly defined;forward and backward review are supported;major implementation artifact categories are covered; andtraceability remains consistent with Parts 1, 2, and 3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establishes the traceability framework for the Phase 0 implementation baseline.</text:p>
      <text:p text:style-name="Text_20_body">Related requirement identifiers:</text:p>
      <text:a xlink:type="simple" xlink:href="https://wiki.didosolutions.com/dido/99_annexes/annex-d-requirements/part-04/p4-req-21-14-002" text:style-name="Internet_20_link" text:visited-style-name="Visited_20_Internet_20_Link">P4-REQ-21-14-002</text:a>
      <text:a xlink:type="simple" xlink:href="https://wiki.didosolutions.com/dido/99_annexes/annex-d-requirements/part-04/p4-req-21-14-003" text:style-name="Internet_20_link" text:visited-style-name="Visited_20_Internet_20_Link">P4-REQ-21-14-003</text:a>
      <text:a xlink:type="simple" xlink:href="https://wiki.didosolutions.com/dido/99_annexes/annex-d-requirements/part-04/p4-req-21-14-004" text:style-name="Internet_20_link" text:visited-style-name="Visited_20_Internet_20_Link">P4-REQ-21-14-004</text:a>
      <text:a xlink:type="simple" xlink:href="https://wiki.didosolutions.com/dido/99_annexes/annex-d-requirements/part-04/p4-req-21-14-011" text:style-name="Internet_20_link" text:visited-style-name="Visited_20_Internet_20_Link">P4-REQ-21-14-011</text:a>
      <text:p text:style-name="Text_20_body">Related source section:</text:p>
      <text:a xlink:type="simple" xlink:href="https://wiki.didosolutions.com/fxdemo/04-part/21-phase-0-implementation-requirements/21-14-implementation-traceability-requirements/start" text:style-name="Internet_20_link" text:visited-style-name="Visited_20_Internet_20_Link">21.14 Implementation Traceability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0::02:56</meta:creation-date>
    <dc:creator>Generated</dc:creator>
    <dc:date>2026-08-24T10::02:56</dc:date>
    <dc:language>en-US</dc:language>
    <meta:editing-cycles>1</meta:editing-cycles>
    <meta:editing-duration>PT0S</meta:editing-duration>
    <dc:title>dido:99_annexes:annex-d-requirements:part-04:p4-req-21-14-001</dc:title>
  </office:meta>
</office:document-meta>
</file>