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3-012"/><text:bookmark-start text:name="__RefHeading___p4-req-21-13-012_1"/><text:bookmark-start text:name="p4-req-21-13-012"/>P4-REQ-21-13-012<text:bookmark-end text:name="__RefHeading___p4-req-21-13-012_1"/><text:bookmark-end text:name="p4-req-21-13-012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Implementation governance SHALL NOT replace Part 3 logical governanc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3: Implementation Governanc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Part 3 governs the FX Demo Logical Profile, while Part 4 governs Phase 0 implementation artifacts and implementation mappings.</text:p>
      <text:p text:style-name="Text_20_body">Keeping these governance responsibilities separate prevents implementation-level review, ownership, versioning, or change control from redefining logical architectural meaning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implementation ownership;implementation versioning;implementation compatibility;implementation change control;generated artifact governance;repository governance; andDeveloper Handbook governance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Phase 0 implementation governance does not replace or override Part 3 logical governance.</text:p>
      <text:p text:style-name="Text_20_body">Verification activities should include review checks confirming that:</text:p>
      <text:p text:style-name="Text_20_body">logical definitions remain governed by Part 3;logical ownership remains governed by Part 3;logical change control remains governed by Part 3;implementation governance remains limited to Part 4 implementation concerns; andchanges to logical meaning are not introduced through implementation governanc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preserves the governance boundary between the Part 3 FX Demo Logical Profile and the Part 4 Phase 0 Implementation Profile / PSM.</text:p>
      <text:p text:style-name="Text_20_body">Related requirement identifiers:</text:p>
      <text:a xlink:type="simple" xlink:href="https://wiki.didosolutions.com/dido/99_annexes/annex-d-requirements/part-04/p4-req-21-13-001" text:style-name="Internet_20_link" text:visited-style-name="Visited_20_Internet_20_Link">P4-REQ-21-13-001</text:a>
      <text:a xlink:type="simple" xlink:href="https://wiki.didosolutions.com/dido/99_annexes/annex-d-requirements/part-04/p4-req-21-13-011" text:style-name="Internet_20_link" text:visited-style-name="Visited_20_Internet_20_Link">P4-REQ-21-13-011</text:a>
      <text:a xlink:type="simple" xlink:href="https://wiki.didosolutions.com/dido/99_annexes/annex-d-requirements/part-04/p4-req-21-2-004" text:style-name="Internet_20_link" text:visited-style-name="Visited_20_Internet_20_Link">P4-REQ-21-2-004</text:a>
      <text:p text:style-name="Text_20_body">Related source section:</text:p>
      <text:a xlink:type="simple" xlink:href="https://wiki.didosolutions.com/fxdemo/04-part/21-phase-0-implementation-requirements/21-13-implementation-governance-requirements/start" text:style-name="Internet_20_link" text:visited-style-name="Visited_20_Internet_20_Link">21.13 Implementation Governanc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22:39</meta:creation-date>
    <dc:creator>Generated</dc:creator>
    <dc:date>2026-08-24T07::22:39</dc:date>
    <dc:language>en-US</dc:language>
    <meta:editing-cycles>1</meta:editing-cycles>
    <meta:editing-duration>PT0S</meta:editing-duration>
    <dc:title>dido:99_annexes:annex-d-requirements:part-04:p4-req-21-13-012</dc:title>
  </office:meta>
</office:document-meta>
</file>