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10"/><text:bookmark-start text:name="__RefHeading___p4-req-21-13-010_1"/><text:bookmark-start text:name="p4-req-21-13-010"/>P4-REQ-21-13-010<text:bookmark-end text:name="__RefHeading___p4-req-21-13-010_1"/><text:bookmark-end text:name="p4-req-21-13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change SHALL identify the changed artifact, reason for change, affected logical element or implementation concern, compatibility impact, traceability impact, Developer Handbook impact, and review outcom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Phase 0 implementation change can affect architectural mappings, compatibility, generated artifacts, repository state, contributor rules, or later deployment and evidence planning.</text:p>
      <text:p text:style-name="Text_20_body">Recording the required change context allows reviewers to understand why the change occurred, what it affects, and whether the resulting baseline remains governed and traceab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ource-artifact changes;generated-artifact changes;mapping and configuration changes;repository changes;script changes; andDeveloper Handbook chang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overned implementation change records the required change information.</text:p>
      <text:p text:style-name="Text_20_body">Verification activities should include review checks confirming that:</text:p>
      <text:p text:style-name="Text_20_body">the changed artifact is identified;the reason for change is recorded;affected logical or implementation concerns are identified;compatibility, traceability, and handbook impacts are recorded; andthe review outcome is record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hange record needed to preserve implementation governance and traceability across Phase 0 baseline revisions.</text:p>
      <text:p text:style-name="Text_20_body">Related requirement identifiers:</text:p>
      <text:a xlink:type="simple" xlink:href="https://wiki.didosolutions.com/dido/99_annexes/annex-d-requirements/part-04/p4-req-21-13-005" text:style-name="Internet_20_link" text:visited-style-name="Visited_20_Internet_20_Link">P4-REQ-21-13-005</text:a>
      <text:a xlink:type="simple" xlink:href="https://wiki.didosolutions.com/dido/99_annexes/annex-d-requirements/part-04/p4-req-21-13-003" text:style-name="Internet_20_link" text:visited-style-name="Visited_20_Internet_20_Link">P4-REQ-21-13-003</text:a>
      <text:a xlink:type="simple" xlink:href="https://wiki.didosolutions.com/dido/99_annexes/annex-d-requirements/part-04/p4-req-21-13-004" text:style-name="Internet_20_link" text:visited-style-name="Visited_20_Internet_20_Link">P4-REQ-21-13-004</text:a>
      <text:a xlink:type="simple" xlink:href="https://wiki.didosolutions.com/dido/99_annexes/annex-d-requirements/part-04/p4-req-21-13-011" text:style-name="Internet_20_link" text:visited-style-name="Visited_20_Internet_20_Link">P4-REQ-21-13-011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2:45</meta:creation-date>
    <dc:creator>Generated</dc:creator>
    <dc:date>2026-08-24T07::22:45</dc:date>
    <dc:language>en-US</dc:language>
    <meta:editing-cycles>1</meta:editing-cycles>
    <meta:editing-duration>PT0S</meta:editing-duration>
    <dc:title>dido:99_annexes:annex-d-requirements:part-04:p4-req-21-13-010</dc:title>
  </office:meta>
</office:document-meta>
</file>