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9"/><text:bookmark-start text:name="__RefHeading___p4-req-21-13-009_1"/><text:bookmark-start text:name="p4-req-21-13-009"/>P4-REQ-21-13-009<text:bookmark-end text:name="__RefHeading___p4-req-21-13-009_1"/><text:bookmark-end text:name="p4-req-21-13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governed implementation artifact SHALL identify the responsible owner, owning role, or review authority according to the Developer Handbook and repository workflow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overned implementation artifacts require identifiable responsibility so that maintenance, review, change approval, and traceability obligations are not ambiguous.</text:p>
      <text:p text:style-name="Text_20_body">Allowing responsibility to be expressed as an owner, owning role, or review authority accommodates different artifact categories while preserving account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artifacts;generated artifacts;configuration artifacts;scripts;repository and traceability artifacts; andimplementation document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overned implementation artifact identifies an applicable responsible owner, owning role, or review authority.</text:p>
      <text:p text:style-name="Text_20_body">Verification activities should include review checks confirming that:</text:p>
      <text:p text:style-name="Text_20_body">responsibility information is present;the identified responsibility conforms to Developer Handbook rules;repository workflow supports the identified authority; andartifacts without identifiable responsibility do not enter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governed implementation artifacts to the responsibility model defined by Phase 0 implementation ownership.</text:p>
      <text:p text:style-name="Text_20_body">Related requirement identifiers:</text:p>
      <text:a xlink:type="simple" xlink:href="https://wiki.didosolutions.com/dido/99_annexes/annex-d-requirements/part-04/p4-req-21-13-002" text:style-name="Internet_20_link" text:visited-style-name="Visited_20_Internet_20_Link">P4-REQ-21-13-002</text:a>
      <text:a xlink:type="simple" xlink:href="https://wiki.didosolutions.com/dido/99_annexes/annex-d-requirements/part-04/p4-req-21-11-002" text:style-name="Internet_20_link" text:visited-style-name="Visited_20_Internet_20_Link">P4-REQ-21-11-002</text:a>
      <text:a xlink:type="simple" xlink:href="https://wiki.didosolutions.com/dido/99_annexes/annex-d-requirements/part-04/p4-req-21-11-009" text:style-name="Internet_20_link" text:visited-style-name="Visited_20_Internet_20_Link">P4-REQ-21-11-009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7:33</meta:creation-date>
    <dc:creator>Generated</dc:creator>
    <dc:date>2026-08-22T15::27:33</dc:date>
    <dc:language>en-US</dc:language>
    <meta:editing-cycles>1</meta:editing-cycles>
    <meta:editing-duration>PT0S</meta:editing-duration>
    <dc:title>dido:99_annexes:annex-d-requirements:part-04:p4-req-21-13-009</dc:title>
  </office:meta>
</office:document-meta>
</file>