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13-008"/><text:bookmark-start text:name="__RefHeading___p4-req-21-13-008_1"/><text:bookmark-start text:name="p4-req-21-13-008"/>P4-REQ-21-13-008<text:bookmark-end text:name="__RefHeading___p4-req-21-13-008_1"/><text:bookmark-end text:name="p4-req-21-13-008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Implementation governance SHALL define Developer Handbook governance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13: Implementation Governance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The Developer Handbook controls contributor practice and therefore requires governance over its approval, revision, application, and review.</text:p>
      <text:p text:style-name="Text_20_body">Handbook governance ensures that changes to coding rules, file-header conventions, logging, exception handling, traceability, script usage, repository workflow, or review checklists remain aligned with the Phase 0 Implementation Profile / PSM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the Phase 0 Developer Handbook;handbook revisions;handbook approval;handbook review; andapplication of handbook rules to implementation artifact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implementation governance defines Developer Handbook governance.</text:p>
      <text:p text:style-name="Text_20_body">Verification activities should include review checks confirming that:</text:p>
      <text:p text:style-name="Text_20_body">handbook approval is controlled;handbook changes require review;handbook revisions are identifiable;changes are evaluated against Part 4 requirements; andcontributors apply only approved handbook rules to baseline artifacts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establishes governance for the Developer Handbook as a subordinate implementation-discipline artifact.</text:p>
      <text:p text:style-name="Text_20_body">Related requirement identifiers:</text:p>
      <text:a xlink:type="simple" xlink:href="https://wiki.didosolutions.com/dido/99_annexes/annex-d-requirements/part-04/p4-req-21-13-001" text:style-name="Internet_20_link" text:visited-style-name="Visited_20_Internet_20_Link">P4-REQ-21-13-001</text:a>
      <text:a xlink:type="simple" xlink:href="https://wiki.didosolutions.com/dido/99_annexes/annex-d-requirements/part-04/p4-req-21-11-001" text:style-name="Internet_20_link" text:visited-style-name="Visited_20_Internet_20_Link">P4-REQ-21-11-001</text:a>
      <text:a xlink:type="simple" xlink:href="https://wiki.didosolutions.com/dido/99_annexes/annex-d-requirements/part-04/p4-req-21-11-013" text:style-name="Internet_20_link" text:visited-style-name="Visited_20_Internet_20_Link">P4-REQ-21-11-013</text:a>
      <text:p text:style-name="Text_20_body">Related source section:</text:p>
      <text:a xlink:type="simple" xlink:href="https://wiki.didosolutions.com/fxdemo/04-part/21-phase-0-implementation-requirements/21-13-implementation-governance-requirements/start" text:style-name="Internet_20_link" text:visited-style-name="Visited_20_Internet_20_Link">21.13 Implementation Governance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21:33</meta:creation-date>
    <dc:creator>Generated</dc:creator>
    <dc:date>2026-08-22T17::21:33</dc:date>
    <dc:language>en-US</dc:language>
    <meta:editing-cycles>1</meta:editing-cycles>
    <meta:editing-duration>PT0S</meta:editing-duration>
    <dc:title>dido:99_annexes:annex-d-requirements:part-04:p4-req-21-13-008</dc:title>
  </office:meta>
</office:document-meta>
</file>