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3-007"/><text:bookmark-start text:name="__RefHeading___p4-req-21-13-007_1"/><text:bookmark-start text:name="p4-req-21-13-007"/>P4-REQ-21-13-007<text:bookmark-end text:name="__RefHeading___p4-req-21-13-007_1"/><text:bookmark-end text:name="p4-req-21-13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mplementation governance SHALL define repository governanc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3: Implementation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Repository governance controls how Phase 0 artifacts enter, move within, or leave the implementation baseline.</text:p>
      <text:p text:style-name="Text_20_body">Defined repository governance preserves distinctions among governed source, generated artifacts, temporary outputs, local developer material, exploratory material, documentation, and other baseline or non-baseline conten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repository structure;governed source locations;generated-code locations;configuration and script locations;documentation locations; andbaseline and non-baseline material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mplementation governance defines repository governance.</text:p>
      <text:p text:style-name="Text_20_body">Verification activities should include review checks confirming that:</text:p>
      <text:p text:style-name="Text_20_body">repository locations are governed;baseline and non-baseline material are distinguishable;artifact movement and removal are controlled;cleanup rules are defined; andrepository changes requiring review are identifi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repository-level governance for the Phase 0 implementation baseline.</text:p>
      <text:p text:style-name="Text_20_body">Related requirement identifiers:</text:p>
      <text:a xlink:type="simple" xlink:href="https://wiki.didosolutions.com/dido/99_annexes/annex-d-requirements/part-04/p4-req-21-13-001" text:style-name="Internet_20_link" text:visited-style-name="Visited_20_Internet_20_Link">P4-REQ-21-13-001</text:a>
      <text:a xlink:type="simple" xlink:href="https://wiki.didosolutions.com/dido/99_annexes/annex-d-requirements/part-04/p4-req-21-10-001" text:style-name="Internet_20_link" text:visited-style-name="Visited_20_Internet_20_Link">P4-REQ-21-10-001</text:a>
      <text:a xlink:type="simple" xlink:href="https://wiki.didosolutions.com/dido/99_annexes/annex-d-requirements/part-04/p4-req-21-11-009" text:style-name="Internet_20_link" text:visited-style-name="Visited_20_Internet_20_Link">P4-REQ-21-11-009</text:a>
      <text:p text:style-name="Text_20_body">Related source section:</text:p>
      <text:a xlink:type="simple" xlink:href="https://wiki.didosolutions.com/fxdemo/04-part/21-phase-0-implementation-requirements/21-13-implementation-governance-requirements/start" text:style-name="Internet_20_link" text:visited-style-name="Visited_20_Internet_20_Link">21.13 Implementation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42</meta:creation-date>
    <dc:creator>Generated</dc:creator>
    <dc:date>2026-08-22T17::20:42</dc:date>
    <dc:language>en-US</dc:language>
    <meta:editing-cycles>1</meta:editing-cycles>
    <meta:editing-duration>PT0S</meta:editing-duration>
    <dc:title>dido:99_annexes:annex-d-requirements:part-04:p4-req-21-13-007</dc:title>
  </office:meta>
</office:document-meta>
</file>