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3-006"/><text:bookmark-start text:name="__RefHeading___p4-req-21-13-006_1"/><text:bookmark-start text:name="p4-req-21-13-006"/>P4-REQ-21-13-006<text:bookmark-end text:name="__RefHeading___p4-req-21-13-006_1"/><text:bookmark-end text:name="p4-req-21-13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Implementation governance SHALL define generated artifact governanc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3: Implementation Governa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artifacts sit between governed source definitions and executable implementation behavior and therefore require explicit governance.</text:p>
      <text:p text:style-name="Text_20_body">Generated artifact governance ensures that source definitions, generation processes, regeneration rules, versions, output locations, and manual-editing restrictions remain reviewabl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types;generated DDS support artifacts;generated bindings;generation processes; andgenerated-file metadata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implementation governance defines generated artifact governance.</text:p>
      <text:p text:style-name="Text_20_body">Verification activities should include review checks confirming that:</text:p>
      <text:p text:style-name="Text_20_body">source definitions are identifiable;generation processes are identifiable;regeneration rules are defined;manual-editing rules are defined; andgenerated outputs remain reproduci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governance for Phase 0 artifacts produced from governed source definitions.</text:p>
      <text:p text:style-name="Text_20_body">Related requirement identifiers:</text:p>
      <text:a xlink:type="simple" xlink:href="https://wiki.didosolutions.com/dido/99_annexes/annex-d-requirements/part-04/p4-req-21-13-001" text:style-name="Internet_20_link" text:visited-style-name="Visited_20_Internet_20_Link">P4-REQ-21-13-001</text:a>
      <text:a xlink:type="simple" xlink:href="https://wiki.didosolutions.com/dido/99_annexes/annex-d-requirements/part-04/p4-req-21-10-007" text:style-name="Internet_20_link" text:visited-style-name="Visited_20_Internet_20_Link">P4-REQ-21-10-007</text:a>
      <text:a xlink:type="simple" xlink:href="https://wiki.didosolutions.com/dido/99_annexes/annex-d-requirements/part-04/p4-req-21-12-010" text:style-name="Internet_20_link" text:visited-style-name="Visited_20_Internet_20_Link">P4-REQ-21-12-010</text:a>
      <text:p text:style-name="Text_20_body">Related source section:</text:p>
      <text:a xlink:type="simple" xlink:href="https://wiki.didosolutions.com/fxdemo/04-part/21-phase-0-implementation-requirements/21-13-implementation-governance-requirements/start" text:style-name="Internet_20_link" text:visited-style-name="Visited_20_Internet_20_Link">21.13 Implementation Governanc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42</meta:creation-date>
    <dc:creator>Generated</dc:creator>
    <dc:date>2026-08-22T17::20:42</dc:date>
    <dc:language>en-US</dc:language>
    <meta:editing-cycles>1</meta:editing-cycles>
    <meta:editing-duration>PT0S</meta:editing-duration>
    <dc:title>dido:99_annexes:annex-d-requirements:part-04:p4-req-21-13-006</dc:title>
  </office:meta>
</office:document-meta>
</file>