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5"/><text:bookmark-start text:name="__RefHeading___p4-req-21-13-005_1"/><text:bookmark-start text:name="p4-req-21-13-005"/>P4-REQ-21-13-005<text:bookmark-end text:name="__RefHeading___p4-req-21-13-005_1"/><text:bookmark-end text:name="p4-req-21-13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governance SHALL define implementation change contro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change control ensures that changes to Phase 0 artifacts, mappings, configuration, scripts, repository structure, and handbook rules are reviewed before altering the approved baseline.</text:p>
      <text:p text:style-name="Text_20_body">Controlled change prevents local implementation decisions from silently affecting compatibility, traceability, logical relationships, or later deployment and evidence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source artifacts;generated artifacts;implementation mappings;configuration artifacts;scripts;repository structure; andDeveloper Handbook ru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governance defines implementation change control.</text:p>
      <text:p text:style-name="Text_20_body">Verification activities should include review checks confirming that:</text:p>
      <text:p text:style-name="Text_20_body">change requests identify affected artifacts;change rationale is recorded;compatibility and traceability impacts are reviewed;applicable handbook impacts are reviewed; andreview outcomes are record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controlled process for modifying the Phase 0 implementation baseline.</text:p>
      <text:p text:style-name="Text_20_body">Related requirement identifiers:</text:p>
      <text:a xlink:type="simple" xlink:href="https://wiki.didosolutions.com/dido/99_annexes/annex-d-requirements/part-04/p4-req-21-13-003" text:style-name="Internet_20_link" text:visited-style-name="Visited_20_Internet_20_Link">P4-REQ-21-13-003</text:a>
      <text:a xlink:type="simple" xlink:href="https://wiki.didosolutions.com/dido/99_annexes/annex-d-requirements/part-04/p4-req-21-13-004" text:style-name="Internet_20_link" text:visited-style-name="Visited_20_Internet_20_Link">P4-REQ-21-13-004</text:a>
      <text:a xlink:type="simple" xlink:href="https://wiki.didosolutions.com/dido/99_annexes/annex-d-requirements/part-04/p4-req-21-13-010" text:style-name="Internet_20_link" text:visited-style-name="Visited_20_Internet_20_Link">P4-REQ-21-13-010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5:56</meta:creation-date>
    <dc:creator>Generated</dc:creator>
    <dc:date>2026-08-22T17::15:56</dc:date>
    <dc:language>en-US</dc:language>
    <meta:editing-cycles>1</meta:editing-cycles>
    <meta:editing-duration>PT0S</meta:editing-duration>
    <dc:title>dido:99_annexes:annex-d-requirements:part-04:p4-req-21-13-005</dc:title>
  </office:meta>
</office:document-meta>
</file>