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3-004"/><text:bookmark-start text:name="__RefHeading___p4-req-21-13-004_1"/><text:bookmark-start text:name="p4-req-21-13-004"/>P4-REQ-21-13-004<text:bookmark-end text:name="__RefHeading___p4-req-21-13-004_1"/><text:bookmark-end text:name="p4-req-21-13-004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Implementation governance SHALL define implementation compatibility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3: Implementation Governanc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hase 0 implementation artifacts must work together without loss of logical meaning, communication compatibility, generated-type compatibility, QoS compatibility, traceability, or reviewability.</text:p>
      <text:p text:style-name="Text_20_body">Defined compatibility rules allow incompatible changes to be detected and reviewed before they enter the implementation baselin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DDS Topic mappings;publishers and subscribers;IDL structures and generated types;QoS profiles;configuration artifacts; andimplementation modu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implementation governance defines implementation compatibility.</text:p>
      <text:p text:style-name="Text_20_body">Verification activities should include review checks confirming that:</text:p>
      <text:p text:style-name="Text_20_body">communication compatibility is addressed;data-representation compatibility is addressed;QoS compatibility is addressed;version relationships are considered; andincompatible artifacts require review before baseline acceptanc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compatibility controls among related Phase 0 implementation artifacts.</text:p>
      <text:p text:style-name="Text_20_body">Related requirement identifiers:</text:p>
      <text:a xlink:type="simple" xlink:href="https://wiki.didosolutions.com/dido/99_annexes/annex-d-requirements/part-04/p4-req-21-13-003" text:style-name="Internet_20_link" text:visited-style-name="Visited_20_Internet_20_Link">P4-REQ-21-13-003</text:a>
      <text:a xlink:type="simple" xlink:href="https://wiki.didosolutions.com/dido/99_annexes/annex-d-requirements/part-04/p4-req-21-13-005" text:style-name="Internet_20_link" text:visited-style-name="Visited_20_Internet_20_Link">P4-REQ-21-13-005</text:a>
      <text:a xlink:type="simple" xlink:href="https://wiki.didosolutions.com/dido/99_annexes/annex-d-requirements/part-04/p4-req-21-5-009" text:style-name="Internet_20_link" text:visited-style-name="Visited_20_Internet_20_Link">P4-REQ-21-5-009</text:a>
      <text:a xlink:type="simple" xlink:href="https://wiki.didosolutions.com/dido/99_annexes/annex-d-requirements/part-04/p4-req-21-6-009" text:style-name="Internet_20_link" text:visited-style-name="Visited_20_Internet_20_Link">P4-REQ-21-6-009</text:a>
      <text:p text:style-name="Text_20_body">Related source section:</text:p>
      <text:a xlink:type="simple" xlink:href="https://wiki.didosolutions.com/fxdemo/04-part/21-phase-0-implementation-requirements/21-13-implementation-governance-requirements/start" text:style-name="Internet_20_link" text:visited-style-name="Visited_20_Internet_20_Link">21.13 Implementation Governanc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1:27</meta:creation-date>
    <dc:creator>Generated</dc:creator>
    <dc:date>2026-08-22T17::21:27</dc:date>
    <dc:language>en-US</dc:language>
    <meta:editing-cycles>1</meta:editing-cycles>
    <meta:editing-duration>PT0S</meta:editing-duration>
    <dc:title>dido:99_annexes:annex-d-requirements:part-04:p4-req-21-13-004</dc:title>
  </office:meta>
</office:document-meta>
</file>