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3"/><text:bookmark-start text:name="__RefHeading___p4-req-21-13-003_1"/><text:bookmark-start text:name="p4-req-21-13-003"/>P4-REQ-21-13-003<text:bookmark-end text:name="__RefHeading___p4-req-21-13-003_1"/><text:bookmark-end text:name="p4-req-21-13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implementation versioning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versioning allows reviewers to determine which versions of source files, generated artifacts, mappings, configuration, scripts, and handbook rules belong to a particular Phase 0 baseline.</text:p>
      <text:p text:style-name="Text_20_body">Versioning also supports compatibility review among DDS Topics, IDL structures, generated types, QoS profiles, and implementation participa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ource files;IDL structures and generated types;DDS Topic mappings;QoS profiles;configuration artifacts; andscripts and handbook revis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implementation versioning.</text:p>
      <text:p text:style-name="Text_20_body">Verification activities should include review checks confirming that:</text:p>
      <text:p text:style-name="Text_20_body">governed artifact versions are identifiable;baseline versions can be determined;version relationships among dependent artifacts are reviewable; andversion changes follow implementation govern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version control for artifacts belonging to the Phase 0 implementation baseline.</text:p>
      <text:p text:style-name="Text_20_body">Related requirement identifiers:</text:p>
      <text:a xlink:type="simple" xlink:href="https://wiki.didosolutions.com/dido/99_annexes/annex-d-requirements/part-04/p4-req-21-13-004" text:style-name="Internet_20_link" text:visited-style-name="Visited_20_Internet_20_Link">P4-REQ-21-13-004</text:a>
      <text:a xlink:type="simple" xlink:href="https://wiki.didosolutions.com/dido/99_annexes/annex-d-requirements/part-04/p4-req-21-13-005" text:style-name="Internet_20_link" text:visited-style-name="Visited_20_Internet_20_Link">P4-REQ-21-13-005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2:08</meta:creation-date>
    <dc:creator>Generated</dc:creator>
    <dc:date>2026-08-24T01::22:08</dc:date>
    <dc:language>en-US</dc:language>
    <meta:editing-cycles>1</meta:editing-cycles>
    <meta:editing-duration>PT0S</meta:editing-duration>
    <dc:title>dido:99_annexes:annex-d-requirements:part-04:p4-req-21-13-003</dc:title>
  </office:meta>
</office:document-meta>
</file>