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2"/><text:bookmark-start text:name="__RefHeading___p4-req-21-13-002_1"/><text:bookmark-start text:name="p4-req-21-13-002"/>P4-REQ-21-13-002<text:bookmark-end text:name="__RefHeading___p4-req-21-13-002_1"/><text:bookmark-end text:name="p4-req-21-13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implementation ownership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mplementation ownership identifies responsibility for maintaining Phase 0 implementation artifacts and preserving their relationship to the logical elements or implementation concerns they support.</text:p>
      <text:p text:style-name="Text_20_body">Defined ownership allows reviewers to determine who is responsible for changes, maintenance, approval, and continue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artifacts;IDL files and generated artifacts;DDS Topic and QoS mappings;configuration artifacts;scripts; andimplementation document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implementation ownership.</text:p>
      <text:p text:style-name="Text_20_body">Verification activities should include review checks confirming that:</text:p>
      <text:p text:style-name="Text_20_body">ownership responsibilities are defined;governed artifact categories have identifiable ownership expectations;review authority can be identified; andownership remains distinguishable from logical ownership defined by Part 3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responsibility for maintaining governed Phase 0 implementation artifacts.</text:p>
      <text:p text:style-name="Text_20_body">Related requirement identifiers:</text:p>
      <text:a xlink:type="simple" xlink:href="https://wiki.didosolutions.com/dido/99_annexes/annex-d-requirements/part-04/p4-req-21-13-001" text:style-name="Internet_20_link" text:visited-style-name="Visited_20_Internet_20_Link">P4-REQ-21-13-001</text:a>
      <text:a xlink:type="simple" xlink:href="https://wiki.didosolutions.com/dido/99_annexes/annex-d-requirements/part-04/p4-req-21-13-009" text:style-name="Internet_20_link" text:visited-style-name="Visited_20_Internet_20_Link">P4-REQ-21-13-009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30</meta:creation-date>
    <dc:creator>Generated</dc:creator>
    <dc:date>2026-08-22T17::17:30</dc:date>
    <dc:language>en-US</dc:language>
    <meta:editing-cycles>1</meta:editing-cycles>
    <meta:editing-duration>PT0S</meta:editing-duration>
    <dc:title>dido:99_annexes:annex-d-requirements:part-04:p4-req-21-13-002</dc:title>
  </office:meta>
</office:document-meta>
</file>