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1"/><text:bookmark-start text:name="__RefHeading___p4-req-21-13-001_1"/><text:bookmark-start text:name="p4-req-21-13-001"/>P4-REQ-21-13-001<text:bookmark-end text:name="__RefHeading___p4-req-21-13-001_1"/><text:bookmark-end text:name="p4-req-21-13-00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define an Implementation Governance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efined Implementation Governance Model establishes how Phase 0 implementation artifacts are owned, versioned, reviewed, changed, generated, and accepted into the implementation baseline.</text:p>
      <text:p text:style-name="Text_20_body">The model protects the relationship between the FX Demo Logical Profile and its Phase 0 implementation realizations by preventing uncontrolled implementation changes from altering logic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mplementation artifacts;implementation mappings;generated artifacts;configuration artifacts;scripts; andrepository and review activiti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hase 0 Implementation Profile / PSM defines an Implementation Governance Model.</text:p>
      <text:p text:style-name="Text_20_body">Verification activities should include review checks confirming that:</text:p>
      <text:p text:style-name="Text_20_body">implementation ownership is addressed;versioning and compatibility are addressed;change control is addressed;generated-artifact and repository governance are addressed; andDeveloper Handbook governance is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governance framework for the Phase 0 implementation baseline.</text:p>
      <text:p text:style-name="Text_20_body">Related requirement identifiers:</text:p>
      <text:a xlink:type="simple" xlink:href="https://wiki.didosolutions.com/dido/99_annexes/annex-d-requirements/part-04/p4-req-21-13-002" text:style-name="Internet_20_link" text:visited-style-name="Visited_20_Internet_20_Link">P4-REQ-21-13-002</text:a>
      <text:a xlink:type="simple" xlink:href="https://wiki.didosolutions.com/dido/99_annexes/annex-d-requirements/part-04/p4-req-21-13-005" text:style-name="Internet_20_link" text:visited-style-name="Visited_20_Internet_20_Link">P4-REQ-21-13-005</text:a>
      <text:a xlink:type="simple" xlink:href="https://wiki.didosolutions.com/dido/99_annexes/annex-d-requirements/part-04/p4-req-21-13-011" text:style-name="Internet_20_link" text:visited-style-name="Visited_20_Internet_20_Link">P4-REQ-21-13-011</text:a>
      <text:a xlink:type="simple" xlink:href="https://wiki.didosolutions.com/dido/99_annexes/annex-d-requirements/part-04/p4-req-21-13-012" text:style-name="Internet_20_link" text:visited-style-name="Visited_20_Internet_20_Link">P4-REQ-21-13-012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6:59</meta:creation-date>
    <dc:creator>Generated</dc:creator>
    <dc:date>2026-08-23T22::06:59</dc:date>
    <dc:language>en-US</dc:language>
    <meta:editing-cycles>1</meta:editing-cycles>
    <meta:editing-duration>PT0S</meta:editing-duration>
    <dc:title>dido:99_annexes:annex-d-requirements:part-04:p4-req-21-13-001</dc:title>
  </office:meta>
</office:document-meta>
</file>