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12"/><text:bookmark-start text:name="__RefHeading___p4-req-21-12-012_1"/><text:bookmark-start text:name="p4-req-21-12-012"/>P4-REQ-21-12-012<text:bookmark-end text:name="__RefHeading___p4-req-21-12-012_1"/><text:bookmark-end text:name="p4-req-21-12-01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Scripts SHALL NOT redefine FX logical Nodes, FX logical Communication Endpoints, FX logical interaction patterns, Runtime Planes, or governance relationship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are implementation-support mechanisms. They may prepare, generate, start, stop, coordinate, or clean implementation artifacts, but they do not define architectural meaning.</text:p>
      <text:p text:style-name="Text_20_body">This constraint prevents automation and execution procedures from becoming hidden architectural definitions or altering logical responsibilities without governanc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Phase 0 scripts;startup and shutdown procedures;generation procedures;workflow automation;repository automation; andexecution helper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Phase 0 scripts do not redefine logical or governance elements.</text:p>
      <text:p text:style-name="Text_20_body">Verification activities should include review checks confirming that:</text:p>
      <text:p text:style-name="Text_20_body">FX logical Node definitions remain governed by Part 3;Communication Endpoint definitions remain governed by Part 3;logical interaction patterns remain governed by Part 3;Runtime Plane distinctions remain unchanged by script behavior; andgovernance relationships are not altered by uncontrolled automation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preserves separation between Part 3 architectural definitions and the Phase 0 scripts that support implementation activity.</text:p>
      <text:p text:style-name="Text_20_body">Related requirement identifiers:</text:p>
      <text:a xlink:type="simple" xlink:href="https://wiki.didosolutions.com/dido/99_annexes/annex-d-requirements/part-04/p4-req-21-12-001" text:style-name="Internet_20_link" text:visited-style-name="Visited_20_Internet_20_Link">P4-REQ-21-12-001</text:a>
      <text:a xlink:type="simple" xlink:href="https://wiki.didosolutions.com/dido/99_annexes/annex-d-requirements/part-04/p4-req-21-12-011" text:style-name="Internet_20_link" text:visited-style-name="Visited_20_Internet_20_Link">P4-REQ-21-12-011</text:a>
      <text:a xlink:type="simple" xlink:href="https://wiki.didosolutions.com/dido/99_annexes/annex-d-requirements/part-04/p4-req-21-8-012" text:style-name="Internet_20_link" text:visited-style-name="Visited_20_Internet_20_Link">P4-REQ-21-8-012</text:a>
      <text:a xlink:type="simple" xlink:href="https://wiki.didosolutions.com/dido/99_annexes/annex-d-requirements/part-04/p4-req-21-7-008" text:style-name="Internet_20_link" text:visited-style-name="Visited_20_Internet_20_Link">P4-REQ-21-7-008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0</meta:creation-date>
    <dc:creator>Generated</dc:creator>
    <dc:date>2026-08-22T17::20:30</dc:date>
    <dc:language>en-US</dc:language>
    <meta:editing-cycles>1</meta:editing-cycles>
    <meta:editing-duration>PT0S</meta:editing-duration>
    <dc:title>dido:99_annexes:annex-d-requirements:part-04:p4-req-21-12-012</dc:title>
  </office:meta>
</office:document-meta>
</file>