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2-011"/><text:bookmark-start text:name="__RefHeading___p4-req-21-12-011_1"/><text:bookmark-start text:name="p4-req-21-12-011"/>P4-REQ-21-12-011<text:bookmark-end text:name="__RefHeading___p4-req-21-12-011_1"/><text:bookmark-end text:name="p4-req-21-12-011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Scripts that affect baseline artifacts, generated artifacts, runtime execution, repository state, or traceability SHALL follow the Developer Handbook and repository workflow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2: Script and Execu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Scripts can make consequential changes to the Phase 0 implementation baseline. Those changes must remain subject to the same development and repository governance that applies to other controlled implementation activities.</text:p>
      <text:p text:style-name="Text_20_body">Requiring compliance with the Developer Handbook and repository workflow prevents automation from bypassing review, generation, traceability, or baseline control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baseline-affecting scripts;generation scripts;execution scripts;repository-modifying scripts;cleanup scripts; andscripts affecting traceability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scripts affecting the Phase 0 baseline or implementation state follow applicable Developer Handbook and repository workflow rules.</text:p>
      <text:p text:style-name="Text_20_body">Verification activities should include review checks confirming that:</text:p>
      <text:p text:style-name="Text_20_body">applicable script headers and usage rules are followed;repository modifications conform to workflow;generated artifacts follow generation rules;execution effects are controlled and reviewable; andtraceability-affecting changes are recorded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onnects baseline-affecting script activity to the Phase 0 Developer Handbook and repository governance model.</text:p>
      <text:p text:style-name="Text_20_body">Related requirement identifiers:</text:p>
      <text:a xlink:type="simple" xlink:href="https://wiki.didosolutions.com/dido/99_annexes/annex-d-requirements/part-04/p4-req-21-12-005" text:style-name="Internet_20_link" text:visited-style-name="Visited_20_Internet_20_Link">P4-REQ-21-12-005</text:a>
      <text:a xlink:type="simple" xlink:href="https://wiki.didosolutions.com/dido/99_annexes/annex-d-requirements/part-04/p4-req-21-12-007" text:style-name="Internet_20_link" text:visited-style-name="Visited_20_Internet_20_Link">P4-REQ-21-12-007</text:a>
      <text:a xlink:type="simple" xlink:href="https://wiki.didosolutions.com/dido/99_annexes/annex-d-requirements/part-04/p4-req-21-11-009" text:style-name="Internet_20_link" text:visited-style-name="Visited_20_Internet_20_Link">P4-REQ-21-11-009</text:a>
      <text:a xlink:type="simple" xlink:href="https://wiki.didosolutions.com/dido/99_annexes/annex-d-requirements/part-04/p4-req-21-11-010" text:style-name="Internet_20_link" text:visited-style-name="Visited_20_Internet_20_Link">P4-REQ-21-11-010</text:a>
      <text:p text:style-name="Text_20_body">Related source section:</text:p>
      <text:a xlink:type="simple" xlink:href="https://wiki.didosolutions.com/fxdemo/04-part/21-phase-0-implementation-requirements/21-12-script-and-execution-requirements/start" text:style-name="Internet_20_link" text:visited-style-name="Visited_20_Internet_20_Link">21.12 Script and Execu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05:18</meta:creation-date>
    <dc:creator>Generated</dc:creator>
    <dc:date>2026-08-23T22::05:18</dc:date>
    <dc:language>en-US</dc:language>
    <meta:editing-cycles>1</meta:editing-cycles>
    <meta:editing-duration>PT0S</meta:editing-duration>
    <dc:title>dido:99_annexes:annex-d-requirements:part-04:p4-req-21-12-011</dc:title>
  </office:meta>
</office:document-meta>
</file>