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2-010"/><text:bookmark-start text:name="__RefHeading___p4-req-21-12-010_1"/><text:bookmark-start text:name="p4-req-21-12-010"/>P4-REQ-21-12-010<text:bookmark-end text:name="__RefHeading___p4-req-21-12-010_1"/><text:bookmark-end text:name="p4-req-21-12-010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Phase 0 SHALL include a controlled type-generation script or equivalent controlled procedure when generated types form part of the implementation baselin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2: Script and Execu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Generated types must be reproducible from governed IDL definitions when they are included in the Phase 0 baseline.</text:p>
      <text:p text:style-name="Text_20_body">A controlled type-generation procedure preserves repeatability, source-to-output traceability, regeneration discipline, and separation between generated and hand-authored fil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overned IDL definitions;generated types;type-generation scripts;generated-code locations; andgeneration metadata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a controlled type-generation script or equivalent procedure exists when generated types are part of the Phase 0 implementation baseline.</text:p>
      <text:p text:style-name="Text_20_body">Verification activities should include review checks confirming that:</text:p>
      <text:p text:style-name="Text_20_body">governed IDL sources are used;generated outputs are written to approved locations;the generation process is repeatable;generated files are identifiable as generated; andregeneration follows Developer Handbook rule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governed IDL definitions to their generated Phase 0 implementation types through a controlled generation process.</text:p>
      <text:p text:style-name="Text_20_body">Related requirement identifiers:</text:p>
      <text:a xlink:type="simple" xlink:href="https://wiki.didosolutions.com/dido/99_annexes/annex-d-requirements/part-04/p4-req-21-12-009" text:style-name="Internet_20_link" text:visited-style-name="Visited_20_Internet_20_Link">P4-REQ-21-12-009</text:a>
      <text:a xlink:type="simple" xlink:href="https://wiki.didosolutions.com/dido/99_annexes/annex-d-requirements/part-04/p4-req-21-6-003" text:style-name="Internet_20_link" text:visited-style-name="Visited_20_Internet_20_Link">P4-REQ-21-6-003</text:a>
      <text:a xlink:type="simple" xlink:href="https://wiki.didosolutions.com/dido/99_annexes/annex-d-requirements/part-04/p4-req-21-6-008" text:style-name="Internet_20_link" text:visited-style-name="Visited_20_Internet_20_Link">P4-REQ-21-6-008</text:a>
      <text:p text:style-name="Text_20_body">Related source section:</text:p>
      <text:a xlink:type="simple" xlink:href="https://wiki.didosolutions.com/fxdemo/04-part/21-phase-0-implementation-requirements/21-12-script-and-execution-requirements/start" text:style-name="Internet_20_link" text:visited-style-name="Visited_20_Internet_20_Link">21.12 Script and Execu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31</meta:creation-date>
    <dc:creator>Generated</dc:creator>
    <dc:date>2026-08-22T17::20:31</dc:date>
    <dc:language>en-US</dc:language>
    <meta:editing-cycles>1</meta:editing-cycles>
    <meta:editing-duration>PT0S</meta:editing-duration>
    <dc:title>dido:99_annexes:annex-d-requirements:part-04:p4-req-21-12-010</dc:title>
  </office:meta>
</office:document-meta>
</file>