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09"/><text:bookmark-start text:name="__RefHeading___p4-req-21-12-009_1"/><text:bookmark-start text:name="p4-req-21-12-009"/>P4-REQ-21-12-009<text:bookmark-end text:name="__RefHeading___p4-req-21-12-009_1"/><text:bookmark-end text:name="p4-req-21-12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Phase 0 SHALL include a prerequisite-checking script or equivalent controlled proced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eneration, build preparation, and execution depend on a valid environment containing required tools, directories, dependencies, configuration, and repository conventions.</text:p>
      <text:p text:style-name="Text_20_body">A prerequisite check prevents downstream procedures from treating an incomplete or incompatible environment as a valid Phase 0 implementation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development environments;required tooling;repository structure;DDS and IDL tooling;Python dependencies; andapplicable configuration and environment variab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hase 0 includes a prerequisite-checking script or equivalent controlled procedure.</text:p>
      <text:p text:style-name="Text_20_body">Verification activities should include review checks confirming that:</text:p>
      <text:p text:style-name="Text_20_body">required tools are checked;required repository locations are checked;applicable configuration is checked;required runtime dependencies are checked; andfailed prerequisites prevent uncontrolled downstream execu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controlled environment-validation step preceding applicable Phase 0 generation and execution activities.</text:p>
      <text:p text:style-name="Text_20_body">Related requirement identifiers:</text:p>
      <text:a xlink:type="simple" xlink:href="https://wiki.didosolutions.com/dido/99_annexes/annex-d-requirements/part-04/p4-req-21-12-001" text:style-name="Internet_20_link" text:visited-style-name="Visited_20_Internet_20_Link">P4-REQ-21-12-001</text:a>
      <text:a xlink:type="simple" xlink:href="https://wiki.didosolutions.com/dido/99_annexes/annex-d-requirements/part-04/p4-req-21-12-003" text:style-name="Internet_20_link" text:visited-style-name="Visited_20_Internet_20_Link">P4-REQ-21-12-003</text:a>
      <text:a xlink:type="simple" xlink:href="https://wiki.didosolutions.com/dido/99_annexes/annex-d-requirements/part-04/p4-req-21-12-010" text:style-name="Internet_20_link" text:visited-style-name="Visited_20_Internet_20_Link">P4-REQ-21-12-010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5:37</meta:creation-date>
    <dc:creator>Generated</dc:creator>
    <dc:date>2026-08-23T22::05:37</dc:date>
    <dc:language>en-US</dc:language>
    <meta:editing-cycles>1</meta:editing-cycles>
    <meta:editing-duration>PT0S</meta:editing-duration>
    <dc:title>dido:99_annexes:annex-d-requirements:part-04:p4-req-21-12-009</dc:title>
  </office:meta>
</office:document-meta>
</file>