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2-007"/><text:bookmark-start text:name="__RefHeading___p4-req-21-12-007_1"/><text:bookmark-start text:name="p4-req-21-12-007"/>P4-REQ-21-12-007<text:bookmark-end text:name="__RefHeading___p4-req-21-12-007_1"/><text:bookmark-end text:name="p4-req-21-12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approved script SHALL identify its error-handling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2: Script and Execution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that fail silently can leave generated artifacts, repository state, runtime participants, or configuration in an ambiguous or invalid condition.</text:p>
      <text:p text:style-name="Text_20_body">Explicit error-handling behavior ensures that failures are reported, appropriate exit status is returned where applicable, and partial operations are handled according to approved implementation rule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approved scripts;generation failures;prerequisite failures;execution failures;cleanup failures; andrepository-state error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approved script identifies its error-handling behavior.</text:p>
      <text:p text:style-name="Text_20_body">Verification activities should include review checks confirming that:</text:p>
      <text:p text:style-name="Text_20_body">failure conditions are identified;failures are reported;appropriate exit status is returned where applicable;ambiguous partial states are avoided or reported; anderror handling follows the Developer Handbook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script failure handling to the Phase 0 exception-handling and repository-governance conventions.</text:p>
      <text:p text:style-name="Text_20_body">Related requirement identifiers:</text:p>
      <text:a xlink:type="simple" xlink:href="https://wiki.didosolutions.com/dido/99_annexes/annex-d-requirements/part-04/p4-req-21-12-006" text:style-name="Internet_20_link" text:visited-style-name="Visited_20_Internet_20_Link">P4-REQ-21-12-006</text:a>
      <text:a xlink:type="simple" xlink:href="https://wiki.didosolutions.com/dido/99_annexes/annex-d-requirements/part-04/p4-req-21-11-007" text:style-name="Internet_20_link" text:visited-style-name="Visited_20_Internet_20_Link">P4-REQ-21-11-007</text:a>
      <text:a xlink:type="simple" xlink:href="https://wiki.didosolutions.com/dido/99_annexes/annex-d-requirements/part-04/p4-req-21-12-011" text:style-name="Internet_20_link" text:visited-style-name="Visited_20_Internet_20_Link">P4-REQ-21-12-011</text:a>
      <text:p text:style-name="Text_20_body">Related source section:</text:p>
      <text:a xlink:type="simple" xlink:href="https://wiki.didosolutions.com/fxdemo/04-part/21-phase-0-implementation-requirements/21-12-script-and-execution-requirements/start" text:style-name="Internet_20_link" text:visited-style-name="Visited_20_Internet_20_Link">21.12 Script and Execution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7</meta:creation-date>
    <dc:creator>Generated</dc:creator>
    <dc:date>2026-08-22T17::20:37</dc:date>
    <dc:language>en-US</dc:language>
    <meta:editing-cycles>1</meta:editing-cycles>
    <meta:editing-duration>PT0S</meta:editing-duration>
    <dc:title>dido:99_annexes:annex-d-requirements:part-04:p4-req-21-12-007</dc:title>
  </office:meta>
</office:document-meta>
</file>