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12-006"/><text:bookmark-start text:name="__RefHeading___p4-req-21-12-005_1"/><text:bookmark-start text:name="p4-req-21-12-005"/>P4-REQ-21-12-005<text:bookmark-end text:name="__RefHeading___p4-req-21-12-005_1"/><text:bookmark-end text:name="p4-req-21-12-005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Each approved script SHALL identify the artifacts it affects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12: Script and Execution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Scripts may create, modify, generate, start, stop, move, or remove implementation artifacts.</text:p>
      <text:p text:style-name="Text_20_body">Identifying affected artifacts allows reviewers to understand the scope of script activity and determine whether applicable repository, generation, governance, or Developer Handbook rules apply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governed source artifacts;generated artifacts;configuration artifacts;build artifacts;repository state; andruntime implementation participant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each approved script identifies the artifacts it affects.</text:p>
      <text:p text:style-name="Text_20_body">Verification activities should include review checks confirming that:</text:p>
      <text:p text:style-name="Text_20_body">files created or modified are identified;generated artifacts affected are identified;configuration or repository state affected is identified;runtime participants affected are identified where applicable; andartifact effects are consistent with the script's approved purpose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connects approved scripts to the Phase 0 implementation artifacts and state they affect.</text:p>
      <text:p text:style-name="Text_20_body">Related requirement identifiers:</text:p>
      <text:a xlink:type="simple" xlink:href="https://wiki.didosolutions.com/dido/99_annexes/annex-d-requirements/part-04/p4-req-21-12-004" text:style-name="Internet_20_link" text:visited-style-name="Visited_20_Internet_20_Link">P4-REQ-21-12-004</text:a>
      <text:a xlink:type="simple" xlink:href="https://wiki.didosolutions.com/dido/99_annexes/annex-d-requirements/part-04/p4-req-21-12-008" text:style-name="Internet_20_link" text:visited-style-name="Visited_20_Internet_20_Link">P4-REQ-21-12-008</text:a>
      <text:a xlink:type="simple" xlink:href="https://wiki.didosolutions.com/dido/99_annexes/annex-d-requirements/part-04/p4-req-21-12-011" text:style-name="Internet_20_link" text:visited-style-name="Visited_20_Internet_20_Link">P4-REQ-21-12-011</text:a>
      <text:p text:style-name="Text_20_body">Related source section:</text:p>
      <text:a xlink:type="simple" xlink:href="https://wiki.didosolutions.com/fxdemo/04-part/21-phase-0-implementation-requirements/21-12-script-and-execution-requirements/start" text:style-name="Internet_20_link" text:visited-style-name="Visited_20_Internet_20_Link">21.12 Script and Execution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22::09:46</meta:creation-date>
    <dc:creator>Generated</dc:creator>
    <dc:date>2026-08-22T22::09:46</dc:date>
    <dc:language>en-US</dc:language>
    <meta:editing-cycles>1</meta:editing-cycles>
    <meta:editing-duration>PT0S</meta:editing-duration>
    <dc:title>dido:99_annexes:annex-d-requirements:part-04:p4-req-21-12-006</dc:title>
  </office:meta>
</office:document-meta>
</file>