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04"/><text:bookmark-start text:name="__RefHeading___p4-req-21-12-004_1"/><text:bookmark-start text:name="p4-req-21-12-004"/>P4-REQ-21-12-004<text:bookmark-end text:name="__RefHeading___p4-req-21-12-004_1"/><text:bookmark-end text:name="p4-req-21-12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approved script SHALL identify its expected outpu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pected outputs define the observable results produced by a script and allow contributors to determine whether the script completed its intended task.</text:p>
      <text:p text:style-name="Text_20_body">Output identification also supports repeatability, review, cleanup, and distinction between governed outputs and temporary materia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approved scripts;generated outputs;build outputs;logs and reports; andrepository modifications produced by scrip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approved script identifies its expected outputs.</text:p>
      <text:p text:style-name="Text_20_body">Verification activities should include review checks confirming that:</text:p>
      <text:p text:style-name="Text_20_body">expected files or artifacts are documented;expected logs or reports are identified;repository changes are identified where applicable; andunexpected outputs do not silently enter the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output expectations associated with approved Phase 0 scripts.</text:p>
      <text:p text:style-name="Text_20_body">Related requirement identifiers:</text:p>
      <text:a xlink:type="simple" xlink:href="https://wiki.didosolutions.com/dido/99_annexes/annex-d-requirements/part-04/p4-req-21-12-003" text:style-name="Internet_20_link" text:visited-style-name="Visited_20_Internet_20_Link">P4-REQ-21-12-003</text:a>
      <text:a xlink:type="simple" xlink:href="https://wiki.didosolutions.com/dido/99_annexes/annex-d-requirements/part-04/p4-req-21-12-005" text:style-name="Internet_20_link" text:visited-style-name="Visited_20_Internet_20_Link">P4-REQ-21-12-005</text:a>
      <text:a xlink:type="simple" xlink:href="https://wiki.didosolutions.com/dido/99_annexes/annex-d-requirements/part-04/p4-req-21-12-008" text:style-name="Internet_20_link" text:visited-style-name="Visited_20_Internet_20_Link">P4-REQ-21-12-008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2:10</meta:creation-date>
    <dc:creator>Generated</dc:creator>
    <dc:date>2026-08-23T22::02:10</dc:date>
    <dc:language>en-US</dc:language>
    <meta:editing-cycles>1</meta:editing-cycles>
    <meta:editing-duration>PT0S</meta:editing-duration>
    <dc:title>dido:99_annexes:annex-d-requirements:part-04:p4-req-21-12-004</dc:title>
  </office:meta>
</office:document-meta>
</file>