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3"/><text:bookmark-start text:name="__RefHeading___p4-req-21-12-003_1"/><text:bookmark-start text:name="p4-req-21-12-003"/>P4-REQ-21-12-003<text:bookmark-end text:name="__RefHeading___p4-req-21-12-003_1"/><text:bookmark-end text:name="p4-req-21-12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its expected inpu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input expectations make script prerequisites and execution conditions reviewable and repeatable.</text:p>
      <text:p text:style-name="Text_20_body">Identifying required files, configuration, arguments, environment context, or other inputs reduces ambiguous execution and helps prevent uncontrolled changes to the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scripts;script arguments;configuration inputs;repository inputs; andenvironment prerequisit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its expected inputs.</text:p>
      <text:p text:style-name="Text_20_body">Verification activities should include review checks confirming that:</text:p>
      <text:p text:style-name="Text_20_body">required inputs are documented;prerequisite files or configuration are identified;required arguments are identified where applicable; andmissing inputs result in controlled failure where appropriat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input expectations required for repeatable Phase 0 script execution.</text:p>
      <text:p text:style-name="Text_20_body">Related requirement identifiers:</text:p>
      <text:a xlink:type="simple" xlink:href="https://wiki.didosolutions.com/dido/99_annexes/annex-d-requirements/part-04/p4-req-21-12-002" text:style-name="Internet_20_link" text:visited-style-name="Visited_20_Internet_20_Link">P4-REQ-21-12-002</text:a>
      <text:a xlink:type="simple" xlink:href="https://wiki.didosolutions.com/dido/99_annexes/annex-d-requirements/part-04/p4-req-21-12-004" text:style-name="Internet_20_link" text:visited-style-name="Visited_20_Internet_20_Link">P4-REQ-21-12-004</text:a>
      <text:a xlink:type="simple" xlink:href="https://wiki.didosolutions.com/dido/99_annexes/annex-d-requirements/part-04/p4-req-21-12-009" text:style-name="Internet_20_link" text:visited-style-name="Visited_20_Internet_20_Link">P4-REQ-21-12-009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01</meta:creation-date>
    <dc:creator>Generated</dc:creator>
    <dc:date>2026-08-22T17::18:01</dc:date>
    <dc:language>en-US</dc:language>
    <meta:editing-cycles>1</meta:editing-cycles>
    <meta:editing-duration>PT0S</meta:editing-duration>
    <dc:title>dido:99_annexes:annex-d-requirements:part-04:p4-req-21-12-003</dc:title>
  </office:meta>
</office:document-meta>
</file>