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2"/><text:bookmark-start text:name="__RefHeading___p4-req-21-12-002_1"/><text:bookmark-start text:name="p4-req-21-12-002"/>P4-REQ-21-12-002<text:bookmark-end text:name="__RefHeading___p4-req-21-12-002_1"/><text:bookmark-end text:name="p4-req-21-12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its purpos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script must have an explicit purpose so contributors and reviewers can understand why it exists and which Phase 0 implementation activity it supports.</text:p>
      <text:p text:style-name="Text_20_body">Purpose identification prevents ungoverned automation from entering the implementation baseline and helps distinguish approved scripts from exploratory or local scrip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Phase 0 scripts;script headers;script documentation; andscript review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Phase 0 script identifies its purpose.</text:p>
      <text:p text:style-name="Text_20_body">Verification activities should include review checks confirming that:</text:p>
      <text:p text:style-name="Text_20_body">the script purpose is stated;the purpose corresponds to an approved Phase 0 activity;the purpose is consistent with repository workflow; andthe script does not perform undocumented baseline-affecting activ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urpose relationship between an approved script and the Phase 0 implementation activity it supports.</text:p>
      <text:p text:style-name="Text_20_body">Related requirement identifiers:</text:p>
      <text:a xlink:type="simple" xlink:href="https://wiki.didosolutions.com/dido/99_annexes/annex-d-requirements/part-04/p4-req-21-12-001" text:style-name="Internet_20_link" text:visited-style-name="Visited_20_Internet_20_Link">P4-REQ-21-12-001</text:a>
      <text:a xlink:type="simple" xlink:href="https://wiki.didosolutions.com/dido/99_annexes/annex-d-requirements/part-04/p4-req-21-12-003" text:style-name="Internet_20_link" text:visited-style-name="Visited_20_Internet_20_Link">P4-REQ-21-12-003</text:a>
      <text:a xlink:type="simple" xlink:href="https://wiki.didosolutions.com/dido/99_annexes/annex-d-requirements/part-04/p4-req-21-12-008" text:style-name="Internet_20_link" text:visited-style-name="Visited_20_Internet_20_Link">P4-REQ-21-12-008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0</meta:creation-date>
    <dc:creator>Generated</dc:creator>
    <dc:date>2026-08-22T17::21:30</dc:date>
    <dc:language>en-US</dc:language>
    <meta:editing-cycles>1</meta:editing-cycles>
    <meta:editing-duration>PT0S</meta:editing-duration>
    <dc:title>dido:99_annexes:annex-d-requirements:part-04:p4-req-21-12-002</dc:title>
  </office:meta>
</office:document-meta>
</file>