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01"/><text:bookmark-start text:name="__RefHeading___p4-req-21-12-001_1"/><text:bookmark-start text:name="p4-req-21-12-001"/>P4-REQ-21-12-001<text:bookmark-end text:name="__RefHeading___p4-req-21-12-001_1"/><text:bookmark-end text:name="p4-req-21-12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a Script and Execution Mod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efined Script and Execution Model establishes how Phase 0 scripts support controlled preparation, generation, execution, shutdown, cleanup, and review.</text:p>
      <text:p text:style-name="Text_20_body">The model makes automated implementation activity explicit and governed while preserving the distinction between implementation support mechanisms and the logical archite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scripts;generation procedures;execution procedures;startup and shutdown procedures;cleanup procedures; andrepository workflow activiti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efines a Script and Execution Model.</text:p>
      <text:p text:style-name="Text_20_body">Verification activities should include review checks confirming that:</text:p>
      <text:p text:style-name="Text_20_body">approved script categories are identified;script purposes are defined;execution-related responsibilities are identified; andscripts remain governed by the Phase 0 implementation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Phase 0 model governing controlled script-supported implementation activity.</text:p>
      <text:p text:style-name="Text_20_body">Related requirement identifiers:</text:p>
      <text:a xlink:type="simple" xlink:href="https://wiki.didosolutions.com/dido/99_annexes/annex-d-requirements/part-04/p4-req-21-12-002" text:style-name="Internet_20_link" text:visited-style-name="Visited_20_Internet_20_Link">P4-REQ-21-12-002</text:a>
      <text:a xlink:type="simple" xlink:href="https://wiki.didosolutions.com/dido/99_annexes/annex-d-requirements/part-04/p4-req-21-12-009" text:style-name="Internet_20_link" text:visited-style-name="Visited_20_Internet_20_Link">P4-REQ-21-12-009</text:a>
      <text:a xlink:type="simple" xlink:href="https://wiki.didosolutions.com/dido/99_annexes/annex-d-requirements/part-04/p4-req-21-12-011" text:style-name="Internet_20_link" text:visited-style-name="Visited_20_Internet_20_Link">P4-REQ-21-12-011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02:55</meta:creation-date>
    <dc:creator>Generated</dc:creator>
    <dc:date>2026-08-24T10::02:55</dc:date>
    <dc:language>en-US</dc:language>
    <meta:editing-cycles>1</meta:editing-cycles>
    <meta:editing-duration>PT0S</meta:editing-duration>
    <dc:title>dido:99_annexes:annex-d-requirements:part-04:p4-req-21-12-001</dc:title>
  </office:meta>
</office:document-meta>
</file>