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14"/><text:bookmark-start text:name="__RefHeading___p4-req-21-11-014_1"/><text:bookmark-start text:name="p4-req-21-11-014"/>P4-REQ-21-11-014<text:bookmark-end text:name="__RefHeading___p4-req-21-11-014_1"/><text:bookmark-end text:name="p4-req-21-11-01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NOT redefine the implementation profile, the FX Demo Logical Profile, or the archite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Developer Handbook defines practical development conventions. It does not define architectural meaning or establish implementation-profile requirements independently of Part 4.</text:p>
      <text:p text:style-name="Text_20_body">This constraint preserves the authority of the conceptual, logical, FX logical, and implementation-profile layers while allowing the handbook to govern contributor practi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eveloper Handbook rules;coding and naming conventions;logging and exception-handling rules;repository workflow;script usage rules; andreview checklis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oes not redefine the implementation profile, the FX Demo Logical Profile, or the architecture.</text:p>
      <text:p text:style-name="Text_20_body">Verification activities should include review checks confirming that:</text:p>
      <text:p text:style-name="Text_20_body">implementation-profile requirements remain governed by Part 4;FX logical definitions remain governed by Part 3;conceptual and logical architecture remain governed by their applicable parts;handbook conventions remain practical implementation rules; andhandbook changes do not silently alter architectural meaning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between development practice and the architectural and implementation-profile definitions that govern it.</text:p>
      <text:p text:style-name="Text_20_body">Related requirement identifiers:</text:p>
      <text:a xlink:type="simple" xlink:href="https://wiki.didosolutions.com/dido/99_annexes/annex-d-requirements/part-04/p4-req-21-11-013" text:style-name="Internet_20_link" text:visited-style-name="Visited_20_Internet_20_Link">P4-REQ-21-11-013</text:a>
      <text:a xlink:type="simple" xlink:href="https://wiki.didosolutions.com/dido/99_annexes/annex-d-requirements/part-04/p4-req-21-2-004" text:style-name="Internet_20_link" text:visited-style-name="Visited_20_Internet_20_Link">P4-REQ-21-2-004</text:a>
      <text:a xlink:type="simple" xlink:href="https://wiki.didosolutions.com/dido/99_annexes/annex-d-requirements/part-04/p4-req-21-3-009" text:style-name="Internet_20_link" text:visited-style-name="Visited_20_Internet_20_Link">P4-REQ-21-3-009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1:59</meta:creation-date>
    <dc:creator>Generated</dc:creator>
    <dc:date>2026-08-22T15::21:59</dc:date>
    <dc:language>en-US</dc:language>
    <meta:editing-cycles>1</meta:editing-cycles>
    <meta:editing-duration>PT0S</meta:editing-duration>
    <dc:title>dido:99_annexes:annex-d-requirements:part-04:p4-req-21-11-014</dc:title>
  </office:meta>
</office:document-meta>
</file>