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13"/><text:bookmark-start text:name="__RefHeading___p4-req-21-11-013_1"/><text:bookmark-start text:name="p4-req-21-11-013"/>P4-REQ-21-11-013<text:bookmark-end text:name="__RefHeading___p4-req-21-11-013_1"/><text:bookmark-end text:name="p4-req-21-11-01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remain subordinate to the Phase 0 Implementation Profile / PSM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Developer Handbook translates Part 4 implementation requirements into practical contributor rules. It is not an independent architectural or implementation-profile authority.</text:p>
      <text:p text:style-name="Text_20_body">Keeping the handbook subordinate to the Phase 0 Implementation Profile / PSM ensures that handbook rules remain aligned with Part 4 and cannot override implementation mappings or requiremen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the Phase 0 Developer Handbook;handbook rules and conventions;handbook change control; andimplementation review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remains subordinate to the Phase 0 Implementation Profile / PSM.</text:p>
      <text:p text:style-name="Text_20_body">Verification activities should include review checks confirming that:</text:p>
      <text:p text:style-name="Text_20_body">handbook rules implement or support Part 4 requirements;handbook rules do not override Part 4;conflicts are resolved in favor of the approved implementation profile; andhandbook changes are reviewed against applicable Part 4 requiremen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authority relationship between the Phase 0 Implementation Profile / PSM and the Developer Handbook.</text:p>
      <text:p text:style-name="Text_20_body">Related requirement identifiers:</text:p>
      <text:a xlink:type="simple" xlink:href="https://wiki.didosolutions.com/dido/99_annexes/annex-d-requirements/part-04/p4-req-21-11-001" text:style-name="Internet_20_link" text:visited-style-name="Visited_20_Internet_20_Link">P4-REQ-21-11-001</text:a>
      <text:a xlink:type="simple" xlink:href="https://wiki.didosolutions.com/dido/99_annexes/annex-d-requirements/part-04/p4-req-21-11-012" text:style-name="Internet_20_link" text:visited-style-name="Visited_20_Internet_20_Link">P4-REQ-21-11-012</text:a>
      <text:a xlink:type="simple" xlink:href="https://wiki.didosolutions.com/dido/99_annexes/annex-d-requirements/part-04/p4-req-21-11-014" text:style-name="Internet_20_link" text:visited-style-name="Visited_20_Internet_20_Link">P4-REQ-21-11-014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35</meta:creation-date>
    <dc:creator>Generated</dc:creator>
    <dc:date>2026-08-22T17::21:35</dc:date>
    <dc:language>en-US</dc:language>
    <meta:editing-cycles>1</meta:editing-cycles>
    <meta:editing-duration>PT0S</meta:editing-duration>
    <dc:title>dido:99_annexes:annex-d-requirements:part-04:p4-req-21-11-013</dc:title>
  </office:meta>
</office:document-meta>
</file>