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1-012"/><text:bookmark-start text:name="__RefHeading___p4-req-21-11-012_1"/><text:bookmark-start text:name="p4-req-21-11-012"/>P4-REQ-21-11-012<text:bookmark-end text:name="__RefHeading___p4-req-21-11-012_1"/><text:bookmark-end text:name="p4-req-21-11-012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No Phase 0 implementation artifact SHALL enter the implementation baseline unless the applicable Developer Handbook rules exist and reviewers can apply them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1: Developer Handbook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n implementation artifact should not become part of the controlled Phase 0 baseline before the rules needed to evaluate it are defined.</text:p>
      <text:p text:style-name="Text_20_body">This requirement prevents unreviewable or uncontrolled artifacts from acquiring baseline status and ensures that contributors and reviewers operate under an established development disciplin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hand-authored source artifacts;generated artifacts;configuration artifacts;scripts;repository contributions; andimplementation documentation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very Phase 0 baseline artifact is covered by applicable Developer Handbook rules that reviewers can apply.</text:p>
      <text:p text:style-name="Text_20_body">Verification activities should include review checks confirming that:</text:p>
      <text:p text:style-name="Text_20_body">applicable handbook rules exist;applicable review criteria exist;the artifact has been reviewed against those criteria; andartifacts lacking applicable rules remain outside the baselin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baseline acceptance to the approved Developer Handbook and review process.</text:p>
      <text:p text:style-name="Text_20_body">Related requirement identifiers:</text:p>
      <text:a xlink:type="simple" xlink:href="https://wiki.didosolutions.com/dido/99_annexes/annex-d-requirements/part-04/p4-req-21-11-001" text:style-name="Internet_20_link" text:visited-style-name="Visited_20_Internet_20_Link">P4-REQ-21-11-001</text:a>
      <text:a xlink:type="simple" xlink:href="https://wiki.didosolutions.com/dido/99_annexes/annex-d-requirements/part-04/p4-req-21-11-011" text:style-name="Internet_20_link" text:visited-style-name="Visited_20_Internet_20_Link">P4-REQ-21-11-011</text:a>
      <text:a xlink:type="simple" xlink:href="https://wiki.didosolutions.com/dido/99_annexes/annex-d-requirements/part-04/p4-req-21-11-013" text:style-name="Internet_20_link" text:visited-style-name="Visited_20_Internet_20_Link">P4-REQ-21-11-013</text:a>
      <text:p text:style-name="Text_20_body">Related source section:</text:p>
      <text:a xlink:type="simple" xlink:href="https://wiki.didosolutions.com/fxdemo/04-part/21-phase-0-implementation-requirements/21-11-developer-handbook-requirements/start" text:style-name="Internet_20_link" text:visited-style-name="Visited_20_Internet_20_Link">21.11 Developer Handbook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0:30</meta:creation-date>
    <dc:creator>Generated</dc:creator>
    <dc:date>2026-08-22T17::20:30</dc:date>
    <dc:language>en-US</dc:language>
    <meta:editing-cycles>1</meta:editing-cycles>
    <meta:editing-duration>PT0S</meta:editing-duration>
    <dc:title>dido:99_annexes:annex-d-requirements:part-04:p4-req-21-11-012</dc:title>
  </office:meta>
</office:document-meta>
</file>