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11"/><text:bookmark-start text:name="__RefHeading___p4-req-21-11-011_1"/><text:bookmark-start text:name="p4-req-21-11-011"/>P4-REQ-21-11-011<text:bookmark-end text:name="__RefHeading___p4-req-21-11-011_1"/><text:bookmark-end text:name="p4-req-21-11-01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define review checklist requir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eview checklists provide a repeatable acceptance mechanism for determining whether implementation artifacts conform to the Phase 0 development baseline.</text:p>
      <text:p text:style-name="Text_20_body">Defined checklist requirements allow reviewers to consistently assess headers, naming, coding style, logging, exception handling, traceability, repository placement, generation status, and other applicable concer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artifact review;source-file review;generated-file review;repository review; andacceptance into the Phase 0 implementation baselin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defines review checklist requirements.</text:p>
      <text:p text:style-name="Text_20_body">Verification activities should include review checks confirming that:</text:p>
      <text:p text:style-name="Text_20_body">file-header checks are addressed;generated-file checks are addressed;naming and coding-style checks are addressed;logging, exception-handling, and traceability checks are addressed; andbaseline-status and repository-location checks are address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review mechanism used before Phase 0 implementation artifacts enter the approved baseline.</text:p>
      <text:p text:style-name="Text_20_body">Related requirement identifiers:</text:p>
      <text:a xlink:type="simple" xlink:href="https://wiki.didosolutions.com/dido/99_annexes/annex-d-requirements/part-04/p4-req-21-11-010" text:style-name="Internet_20_link" text:visited-style-name="Visited_20_Internet_20_Link">P4-REQ-21-11-010</text:a>
      <text:a xlink:type="simple" xlink:href="https://wiki.didosolutions.com/dido/99_annexes/annex-d-requirements/part-04/p4-req-21-11-012" text:style-name="Internet_20_link" text:visited-style-name="Visited_20_Internet_20_Link">P4-REQ-21-11-012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5:19</meta:creation-date>
    <dc:creator>Generated</dc:creator>
    <dc:date>2026-08-23T22::05:19</dc:date>
    <dc:language>en-US</dc:language>
    <meta:editing-cycles>1</meta:editing-cycles>
    <meta:editing-duration>PT0S</meta:editing-duration>
    <dc:title>dido:99_annexes:annex-d-requirements:part-04:p4-req-21-11-011</dc:title>
  </office:meta>
</office:document-meta>
</file>