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10"/><text:bookmark-start text:name="__RefHeading___p4-req-21-11-010_1"/><text:bookmark-start text:name="p4-req-21-11-010"/>P4-REQ-21-11-010<text:bookmark-end text:name="__RefHeading___p4-req-21-11-010_1"/><text:bookmark-end text:name="p4-req-21-11-010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script usage requirement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Scripts can generate artifacts, alter repository state, start or stop implementation participants, and affect traceability.</text:p>
      <text:p text:style-name="Text_20_body">Defined usage requirements ensure that scripts are used as controlled implementation helpers and do not become ungoverned mechanisms for modifying the Phase 0 baselin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ion scripts;build-preparation scripts;startup and shutdown scripts;cleanup scripts;workflow scripts; andcontributors using approved script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script usage requirements.</text:p>
      <text:p text:style-name="Text_20_body">Verification activities should include review checks confirming that:</text:p>
      <text:p text:style-name="Text_20_body">approved script purposes are identified;required inputs and expected outputs are addressed;prerequisites are addressed;logging and error-handling expectations are addressed; andbaseline-affecting script use is govern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contributor rules governing controlled use of Phase 0 scripts.</text:p>
      <text:p text:style-name="Text_20_body">Related requirement identifiers:</text:p>
      <text:a xlink:type="simple" xlink:href="https://wiki.didosolutions.com/dido/99_annexes/annex-d-requirements/part-04/p4-req-21-11-009" text:style-name="Internet_20_link" text:visited-style-name="Visited_20_Internet_20_Link">P4-REQ-21-11-009</text:a>
      <text:a xlink:type="simple" xlink:href="https://wiki.didosolutions.com/dido/99_annexes/annex-d-requirements/part-04/p4-req-21-11-011" text:style-name="Internet_20_link" text:visited-style-name="Visited_20_Internet_20_Link">P4-REQ-21-11-011</text:a>
      <text:a xlink:type="simple" xlink:href="https://wiki.didosolutions.com/dido/99_annexes/annex-d-requirements/part-04/p4-req-21-3-007" text:style-name="Internet_20_link" text:visited-style-name="Visited_20_Internet_20_Link">P4-REQ-21-3-007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2</meta:creation-date>
    <dc:creator>Generated</dc:creator>
    <dc:date>2026-08-22T17::20:32</dc:date>
    <dc:language>en-US</dc:language>
    <meta:editing-cycles>1</meta:editing-cycles>
    <meta:editing-duration>PT0S</meta:editing-duration>
    <dc:title>dido:99_annexes:annex-d-requirements:part-04:p4-req-21-11-010</dc:title>
  </office:meta>
</office:document-meta>
</file>