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9"/><text:bookmark-start text:name="__RefHeading___p4-req-21-11-009_1"/><text:bookmark-start text:name="p4-req-21-11-009"/>P4-REQ-21-11-009<text:bookmark-end text:name="__RefHeading___p4-req-21-11-009_1"/><text:bookmark-end text:name="p4-req-21-11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repository workflow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pository workflow requirements control how implementation artifacts enter, change within, and leave the Phase 0 implementation baseline.</text:p>
      <text:p text:style-name="Text_20_body">Defined workflow protects the baseline from uncontrolled prototype code and preserves distinctions among governed source, generated artifacts, temporary material, local developer artifacts, and non-baseline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repository contributions;generated artifacts;configuration and IDL changes;scripts;temporary and local artifacts; andreview and contribution workflo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repository workflow requirements.</text:p>
      <text:p text:style-name="Text_20_body">Verification activities should include review checks confirming that:</text:p>
      <text:p text:style-name="Text_20_body">approved repository structure is addressed;baseline and non-baseline material are addressed;generated artifact handling is addressed;review and contribution conventions are addressed; andcleanup and exclusion rule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pository workflow discipline used to protect the Phase 0 implementation baseline.</text:p>
      <text:p text:style-name="Text_20_body">Related requirement identifiers:</text:p>
      <text:a xlink:type="simple" xlink:href="https://wiki.didosolutions.com/dido/99_annexes/annex-d-requirements/part-04/p4-req-21-11-008" text:style-name="Internet_20_link" text:visited-style-name="Visited_20_Internet_20_Link">P4-REQ-21-11-007</text:a>
      <text:a xlink:type="simple" xlink:href="https://wiki.didosolutions.com/dido/99_annexes/annex-d-requirements/part-04/p4-req-21-11-010" text:style-name="Internet_20_link" text:visited-style-name="Visited_20_Internet_20_Link">P4-REQ-21-11-010</text:a>
      <text:a xlink:type="simple" xlink:href="https://wiki.didosolutions.com/dido/99_annexes/annex-d-requirements/part-04/p4-req-21-10-008" text:style-name="Internet_20_link" text:visited-style-name="Visited_20_Internet_20_Link">P4-REQ-21-10-008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2:04</meta:creation-date>
    <dc:creator>Generated</dc:creator>
    <dc:date>2026-08-22T16::22:04</dc:date>
    <dc:language>en-US</dc:language>
    <meta:editing-cycles>1</meta:editing-cycles>
    <meta:editing-duration>PT0S</meta:editing-duration>
    <dc:title>dido:99_annexes:annex-d-requirements:part-04:p4-req-21-11-009</dc:title>
  </office:meta>
</office:document-meta>
</file>