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1-008"/><text:bookmark-start text:name="__RefHeading___p4-req-21-11-007_1"/><text:bookmark-start text:name="p4-req-21-11-007"/>P4-REQ-21-11-007<text:bookmark-end text:name="__RefHeading___p4-req-21-11-007_1"/><text:bookmark-end text:name="p4-req-21-11-007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Developer Handbook SHALL define exception-handling patter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1: Developer Handbook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xception-handling patterns ensure that implementation failures are handled or reported consistently rather than being silently hidden.</text:p>
      <text:p text:style-name="Text_20_body">Defined patterns support operational condition reporting, processing accountability, recovery coordination, audit and provenance, and later evidence plan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hand-authored implementation code;implementation node artifacts;supporting modules;scripts where applicable; andlogging, status, control, and audit mechanism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Developer Handbook defines exception-handling patterns.</text:p>
      <text:p text:style-name="Text_20_body">Verification activities should include review checks confirming that:</text:p>
      <text:p text:style-name="Text_20_body">exception context requirements are defined;processing outcomes are addressed;retry or recovery expectations are addressed;logging and status effects are addressed; andapplicable Audit and Provenance or Control Plane effects are address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exception-handling discipline applied across Phase 0 implementation artifacts and interaction realizations.</text:p>
      <text:p text:style-name="Text_20_body">Related requirement identifiers:</text:p>
      <text:a xlink:type="simple" xlink:href="https://wiki.didosolutions.com/dido/99_annexes/annex-d-requirements/part-04/p4-req-21-11-006" text:style-name="Internet_20_link" text:visited-style-name="Visited_20_Internet_20_Link">P4-REQ-21-11-006</text:a>
      <text:a xlink:type="simple" xlink:href="https://wiki.didosolutions.com/dido/99_annexes/annex-d-requirements/part-04/p4-req-21-8-008" text:style-name="Internet_20_link" text:visited-style-name="Visited_20_Internet_20_Link">P4-REQ-21-8-008</text:a>
      <text:p text:style-name="Text_20_body">Related source section:</text:p>
      <text:a xlink:type="simple" xlink:href="https://wiki.didosolutions.com/fxdemo/04-part/21-phase-0-implementation-requirements/21-11-developer-handbook-requirements/start" text:style-name="Internet_20_link" text:visited-style-name="Visited_20_Internet_20_Link">21.11 Developer Handbook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1:28</meta:creation-date>
    <dc:creator>Generated</dc:creator>
    <dc:date>2026-08-22T17::21:28</dc:date>
    <dc:language>en-US</dc:language>
    <meta:editing-cycles>1</meta:editing-cycles>
    <meta:editing-duration>PT0S</meta:editing-duration>
    <dc:title>dido:99_annexes:annex-d-requirements:part-04:p4-req-21-11-008</dc:title>
  </office:meta>
</office:document-meta>
</file>