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1-006"/><text:bookmark-start text:name="__RefHeading___p4-req-21-11-006_1"/><text:bookmark-start text:name="p4-req-21-11-006"/>P4-REQ-21-11-006<text:bookmark-end text:name="__RefHeading___p4-req-21-11-006_1"/><text:bookmark-end text:name="p4-req-21-11-006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Developer Handbook SHALL define logging conventio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1: Developer Handbook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ging conventions establish how Phase 0 implementation artifacts report lifecycle activity, processing outcomes, warnings, degradation, failures, recovery, commands, and communication errors.</text:p>
      <text:p text:style-name="Text_20_body">Consistent logging supports Health and Observability, Control Plane behavior, Audit and Provenance, troubleshooting, and later evidence planni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implementation node artifacts;supporting modules;scripts;lifecycle and status reporting; andapplicable operational and audit-related logging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Developer Handbook defines Phase 0 logging conventions.</text:p>
      <text:p text:style-name="Text_20_body">Verification activities should include review checks confirming that:</text:p>
      <text:p text:style-name="Text_20_body">required log fields are defined;participant identity and correlation context are addressed;lifecycle and processing outcomes are addressed;warning, failure, and recovery reporting are addressed; andapplicable Runtime Plane context is address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logging discipline used to support Phase 0 observation, control, audit, provenance, and later evidence concerns.</text:p>
      <text:p text:style-name="Text_20_body">Related requirement identifiers:</text:p>
      <text:a xlink:type="simple" xlink:href="https://wiki.didosolutions.com/dido/99_annexes/annex-d-requirements/part-04/p4-req-21-11-005" text:style-name="Internet_20_link" text:visited-style-name="Visited_20_Internet_20_Link">P4-REQ-21-11-005</text:a>
      <text:a xlink:type="simple" xlink:href="https://wiki.didosolutions.com/dido/99_annexes/annex-d-requirements/part-04/p4-req-21-11-007" text:style-name="Internet_20_link" text:visited-style-name="Visited_20_Internet_20_Link">P4-REQ-21-11-007</text:a>
      <text:a xlink:type="simple" xlink:href="https://wiki.didosolutions.com/dido/99_annexes/annex-d-requirements/part-04/p4-req-21-4-008" text:style-name="Internet_20_link" text:visited-style-name="Visited_20_Internet_20_Link">P4-REQ-21-4-008</text:a>
      <text:p text:style-name="Text_20_body">Related source section:</text:p>
      <text:a xlink:type="simple" xlink:href="https://wiki.didosolutions.com/fxdemo/04-part/21-phase-0-implementation-requirements/21-11-developer-handbook-requirements/start" text:style-name="Internet_20_link" text:visited-style-name="Visited_20_Internet_20_Link">21.11 Developer Handbook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38</meta:creation-date>
    <dc:creator>Generated</dc:creator>
    <dc:date>2026-08-22T17::20:38</dc:date>
    <dc:language>en-US</dc:language>
    <meta:editing-cycles>1</meta:editing-cycles>
    <meta:editing-duration>PT0S</meta:editing-duration>
    <dc:title>dido:99_annexes:annex-d-requirements:part-04:p4-req-21-11-006</dc:title>
  </office:meta>
</office:document-meta>
</file>