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4"/><text:bookmark-start text:name="__RefHeading___p4-req-21-11-004_1"/><text:bookmark-start text:name="p4-req-21-11-004"/>P4-REQ-21-11-004<text:bookmark-end text:name="__RefHeading___p4-req-21-11-004_1"/><text:bookmark-end text:name="p4-req-21-11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naming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Naming conventions provide consistent identification across source files, modules, IDL structures, generated types, DDS Topics, QoS profiles, configuration files, scripts, and traceability artifacts.</text:p>
      <text:p text:style-name="Text_20_body">Consistent naming improves readability, reviewability, and traceability across the Phase 0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repository directories;source files and modules;IDL structures and generated types;DDS Topics and QoS profiles;configuration files; andscripts and traceability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naming conventions for applicable Phase 0 artifact categories.</text:p>
      <text:p text:style-name="Text_20_body">Verification activities should include review checks confirming that:</text:p>
      <text:p text:style-name="Text_20_body">directory naming is addressed;source and module naming is addressed;IDL and generated-type naming is addressed;DDS Topic and QoS naming is addressed; andscript and configuration naming is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naming discipline used throughout the Phase 0 implementation baseline.</text:p>
      <text:p text:style-name="Text_20_body">Related requirement identifiers:</text:p>
      <text:a xlink:type="simple" xlink:href="https://wiki.didosolutions.com/dido/99_annexes/annex-d-requirements/part-04/p4-req-21-11-005" text:style-name="Internet_20_link" text:visited-style-name="Visited_20_Internet_20_Link">P4-REQ-21-11-005</text:a>
      <text:a xlink:type="simple" xlink:href="https://wiki.didosolutions.com/dido/99_annexes/annex-d-requirements/part-04/p4-req-21-11-008" text:style-name="Internet_20_link" text:visited-style-name="Visited_20_Internet_20_Link">P4-REQ-21-11-007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14</meta:creation-date>
    <dc:creator>Generated</dc:creator>
    <dc:date>2026-08-23T22::02:14</dc:date>
    <dc:language>en-US</dc:language>
    <meta:editing-cycles>1</meta:editing-cycles>
    <meta:editing-duration>PT0S</meta:editing-duration>
    <dc:title>dido:99_annexes:annex-d-requirements:part-04:p4-req-21-11-004</dc:title>
  </office:meta>
</office:document-meta>
</file>