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03"/><text:bookmark-start text:name="__RefHeading___p4-req-21-11-003_1"/><text:bookmark-start text:name="p4-req-21-11-003"/>P4-REQ-21-11-003<text:bookmark-end text:name="__RefHeading___p4-req-21-11-003_1"/><text:bookmark-end text:name="p4-req-21-11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define generated-file header conven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Generated files require metadata that identifies their source definition, generator, generation context, regeneration rule, and manual-editing status.</text:p>
      <text:p text:style-name="Text_20_body">Defining generated-file header conventions supports reproducibility and allows reviewers to distinguish generated artifacts from hand-authored implementation logic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enerated types;generated DDS support code;generated bindings; andother generated artifacts included in the Phase 0 baselin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defines generated-file header conventions.</text:p>
      <text:p text:style-name="Text_20_body">Verification activities should include review checks confirming that:</text:p>
      <text:p text:style-name="Text_20_body">source-definition identification is required;generator identification is required;generation context is addressed;regeneration rules are addressed; andmanual-editing rules are address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handbook rule governing generated-file identification and regeneration metadata.</text:p>
      <text:p text:style-name="Text_20_body">Related requirement identifiers:</text:p>
      <text:a xlink:type="simple" xlink:href="https://wiki.didosolutions.com/dido/99_annexes/annex-d-requirements/part-04/p4-req-21-11-002" text:style-name="Internet_20_link" text:visited-style-name="Visited_20_Internet_20_Link">P4-REQ-21-11-002</text:a>
      <text:a xlink:type="simple" xlink:href="https://wiki.didosolutions.com/dido/99_annexes/annex-d-requirements/part-04/p4-req-21-10-007" text:style-name="Internet_20_link" text:visited-style-name="Visited_20_Internet_20_Link">P4-REQ-21-10-007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8:03</meta:creation-date>
    <dc:creator>Generated</dc:creator>
    <dc:date>2026-08-22T17::18:03</dc:date>
    <dc:language>en-US</dc:language>
    <meta:editing-cycles>1</meta:editing-cycles>
    <meta:editing-duration>PT0S</meta:editing-duration>
    <dc:title>dido:99_annexes:annex-d-requirements:part-04:p4-req-21-11-003</dc:title>
  </office:meta>
</office:document-meta>
</file>