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2"/><text:bookmark-start text:name="__RefHeading___p4-req-21-11-002_1"/><text:bookmark-start text:name="p4-req-21-11-002"/>P4-REQ-21-11-002<text:bookmark-end text:name="__RefHeading___p4-req-21-11-002_1"/><text:bookmark-end text:name="p4-req-21-11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file-header conven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ile-header conventions provide a consistent mechanism for identifying an artifact's purpose, ownership context, logical or implementation source, modification guidance, review status, and traceability.</text:p>
      <text:p text:style-name="Text_20_body">A standard header makes governed source files easier to review and prevents implementation artifacts from entering the baseline without sufficient contex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source files;applicable scripts;governed configuration source files where required; andother files governed by the handbook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file-header conventions.</text:p>
      <text:p text:style-name="Text_20_body">Verification activities should include review checks confirming that:</text:p>
      <text:p text:style-name="Text_20_body">required header fields are identified;artifact purpose is addressed;logical or implementation source is addressed;modification guidance is addressed; andtraceability information is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handbook rule used to govern Phase 0 source-file headers.</text:p>
      <text:p text:style-name="Text_20_body">Related requirement identifiers:</text:p>
      <text:a xlink:type="simple" xlink:href="https://wiki.didosolutions.com/dido/99_annexes/annex-d-requirements/part-04/p4-req-21-11-001" text:style-name="Internet_20_link" text:visited-style-name="Visited_20_Internet_20_Link">P4-REQ-21-11-001</text:a>
      <text:a xlink:type="simple" xlink:href="https://wiki.didosolutions.com/dido/99_annexes/annex-d-requirements/part-04/p4-req-21-11-003" text:style-name="Internet_20_link" text:visited-style-name="Visited_20_Internet_20_Link">P4-REQ-21-11-003</text:a>
      <text:a xlink:type="simple" xlink:href="https://wiki.didosolutions.com/dido/99_annexes/annex-d-requirements/part-04/p4-req-21-10-006" text:style-name="Internet_20_link" text:visited-style-name="Visited_20_Internet_20_Link">P4-REQ-21-10-006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1</meta:creation-date>
    <dc:creator>Generated</dc:creator>
    <dc:date>2026-08-22T17::21:31</dc:date>
    <dc:language>en-US</dc:language>
    <meta:editing-cycles>1</meta:editing-cycles>
    <meta:editing-duration>PT0S</meta:editing-duration>
    <dc:title>dido:99_annexes:annex-d-requirements:part-04:p4-req-21-11-002</dc:title>
  </office:meta>
</office:document-meta>
</file>