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4:p4-req-21-11-001"/><text:bookmark-start text:name="__RefHeading___p4-req-21-11-001_1"/><text:bookmark-start text:name="p4-req-21-11-001"/>P4-REQ-21-11-001<text:bookmark-end text:name="__RefHeading___p4-req-21-11-001_1"/><text:bookmark-end text:name="p4-req-21-11-001"/></text:h>
      <text:p text:style-name="Text_20_body"><text:a xlink:type="simple" xlink:href="https://wiki.didosolutions.com/dido/99_annexes/annex-d-requirements/part-04/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Phase 0 Developer Handbook SHALL exist and receive approval before Phase 0 coding begins.</text:p>
      <text:h text:style-name="Heading_20_2" text:outline-level="2"><text:bookmark-start text:name="__RefHeading___source_3"/><text:bookmark-start text:name="source"/>Source<text:bookmark-end text:name="__RefHeading___source_3"/><text:bookmark-end text:name="source"/></text:h>
      <text:p text:style-name="Text_20_body">Part 4, Section 21.11: Developer Handbook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Developer Handbook establishes the development discipline that contributors must follow when producing Phase 0 implementation artifacts.</text:p>
      <text:p text:style-name="Text_20_body">Requiring the handbook to exist and receive approval before coding begins prevents implementation work from proceeding without agreed rules for source structure, naming, logging, exception handling, traceability, repository workflow, and review.</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p text:style-name="Text_20_body">the Phase 0 Developer Handbook;Phase 0 contributors;hand-authored source code;generated artifacts;scripts and configuration artifacts; andimplementation review activiti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Phase 0 Developer Handbook exists and has received approval before Phase 0 coding begins.</text:p>
      <text:p text:style-name="Text_20_body">Verification activities should include review checks confirming that:</text:p>
      <text:p text:style-name="Text_20_body">the handbook exists;the handbook has an identifiable approval status;applicable contributor rules are defined; andbaseline coding did not precede required handbook approval.</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approved development-discipline baseline for Phase 0 implementation work.</text:p>
      <text:p text:style-name="Text_20_body">Related requirement identifiers:</text:p>
      <text:a xlink:type="simple" xlink:href="https://wiki.didosolutions.com/dido/99_annexes/annex-d-requirements/part-04/p4-req-21-11-002" text:style-name="Internet_20_link" text:visited-style-name="Visited_20_Internet_20_Link">P4-REQ-21-11-002</text:a>
      <text:a xlink:type="simple" xlink:href="https://wiki.didosolutions.com/dido/99_annexes/annex-d-requirements/part-04/p4-req-21-11-012" text:style-name="Internet_20_link" text:visited-style-name="Visited_20_Internet_20_Link">P4-REQ-21-11-012</text:a>
      <text:a xlink:type="simple" xlink:href="https://wiki.didosolutions.com/dido/99_annexes/annex-d-requirements/part-04/p4-req-21-11-013" text:style-name="Internet_20_link" text:visited-style-name="Visited_20_Internet_20_Link">P4-REQ-21-11-013</text:a>
      <text:p text:style-name="Text_20_body">Related source section:</text:p>
      <text:a xlink:type="simple" xlink:href="https://wiki.didosolutions.com/fxdemo/04-part/21-phase-0-implementation-requirements/21-11-developer-handbook-requirements/start" text:style-name="Internet_20_link" text:visited-style-name="Visited_20_Internet_20_Link">21.11 Developer Handbook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02:55</meta:creation-date>
    <dc:creator>Generated</dc:creator>
    <dc:date>2026-08-24T10::02:55</dc:date>
    <dc:language>en-US</dc:language>
    <meta:editing-cycles>1</meta:editing-cycles>
    <meta:editing-duration>PT0S</meta:editing-duration>
    <dc:title>dido:99_annexes:annex-d-requirements:part-04:p4-req-21-11-001</dc:title>
  </office:meta>
</office:document-meta>
</file>