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0-010"/><text:bookmark-start text:name="__RefHeading___p4-req-21-10-010_1"/><text:bookmark-start text:name="p4-req-21-10-010"/>P4-REQ-21-10-010<text:bookmark-end text:name="__RefHeading___p4-req-21-10-010_1"/><text:bookmark-end text:name="p4-req-21-10-010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Repository layout SHALL NOT redefine the architectur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0: Repository and Build Artifact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Repository layout is an implementation organization mechanism. Directory structure, file placement, generated-code locations, and build-output locations do not define logical Nodes, Communication Endpoints, information structures, Runtime Planes, or interaction patterns.</text:p>
      <text:p text:style-name="Text_20_body">This constraint preserves separation between architectural definition and repository organization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repository directories;source and generated-code locations;configuration and script locations;documentation locations;build-output locations; andrepository naming convention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repository layout does not redefine architectural elements.</text:p>
      <text:p text:style-name="Text_20_body">Verification activities should include review checks confirming that:</text:p>
      <text:p text:style-name="Text_20_body">repository directories are treated as implementation organization;logical architectural definitions remain governed by Parts 1, 2, and 3;directory boundaries do not implicitly redefine Node or Runtime Plane boundaries;file placement does not redefine Communication Endpoints or information structures; andrepository changes remain implementation-governance concern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preserves the separation between the FX Demo architecture and the Phase 0 repository organization selected to support implementation work.</text:p>
      <text:p text:style-name="Text_20_body">Related requirement identifiers:</text:p>
      <text:a xlink:type="simple" xlink:href="https://wiki.didosolutions.com/dido/99_annexes/annex-d-requirements/part-04/p4-req-21-10-001" text:style-name="Internet_20_link" text:visited-style-name="Visited_20_Internet_20_Link">P4-REQ-21-10-001</text:a>
      <text:a xlink:type="simple" xlink:href="https://wiki.didosolutions.com/dido/99_annexes/annex-d-requirements/part-04/p4-req-21-10-008" text:style-name="Internet_20_link" text:visited-style-name="Visited_20_Internet_20_Link">P4-REQ-21-10-008</text:a>
      <text:a xlink:type="simple" xlink:href="https://wiki.didosolutions.com/dido/99_annexes/annex-d-requirements/part-04/p4-req-21-10-009" text:style-name="Internet_20_link" text:visited-style-name="Visited_20_Internet_20_Link">P4-REQ-21-10-009</text:a>
      <text:a xlink:type="simple" xlink:href="https://wiki.didosolutions.com/dido/99_annexes/annex-d-requirements/part-04/p4-req-21-2-004" text:style-name="Internet_20_link" text:visited-style-name="Visited_20_Internet_20_Link">P4-REQ-21-2-004</text:a>
      <text:p text:style-name="Text_20_body">Related source section:</text:p>
      <text:a xlink:type="simple" xlink:href="https://wiki.didosolutions.com/fxdemo/04-part/21-phase-0-implementation-requirements/21-10-repository-and-build-artifact-requirements/start" text:style-name="Internet_20_link" text:visited-style-name="Visited_20_Internet_20_Link">21.10 Repository and Build Artifact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56:54</meta:creation-date>
    <dc:creator>Generated</dc:creator>
    <dc:date>2026-08-23T21::56:54</dc:date>
    <dc:language>en-US</dc:language>
    <meta:editing-cycles>1</meta:editing-cycles>
    <meta:editing-duration>PT0S</meta:editing-duration>
    <dc:title>dido:99_annexes:annex-d-requirements:part-04:p4-req-21-10-010</dc:title>
  </office:meta>
</office:document-meta>
</file>