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4:p4-req-21-10-009"/><text:bookmark-start text:name="__RefHeading___p4-req-21-10-009_1"/><text:bookmark-start text:name="p4-req-21-10-009"/>P4-REQ-21-10-009<text:bookmark-end text:name="__RefHeading___p4-req-21-10-009_1"/><text:bookmark-end text:name="p4-req-21-10-009"/></text:h>
      <text:p text:style-name="Text_20_body"><text:a xlink:type="simple" xlink:href="https://wiki.didosolutions.com/dido/99_annexes/annex-d-requirements/part-04/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Build artifacts SHALL remain distinguishable from governed source artifacts and generated artifacts.</text:p>
      <text:h text:style-name="Heading_20_2" text:outline-level="2"><text:bookmark-start text:name="__RefHeading___source_3"/><text:bookmark-start text:name="source"/>Source<text:bookmark-end text:name="__RefHeading___source_3"/><text:bookmark-end text:name="source"/></text:h>
      <text:p text:style-name="Text_20_body">Part 4, Section 21.10: Repository and Build Artifac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Build outputs may be intermediate, compiled, packaged, reported, or otherwise produced during generation and build activity. They do not necessarily have the same governance status as source or governed generated files.</text:p>
      <text:p text:style-name="Text_20_body">Keeping build artifacts distinct prevents temporary or derived outputs from being mistaken for authoritative source definitions or controlled generated artifac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p text:style-name="Text_20_body">intermediate build outputs;compiled artifacts;packaged outputs;generated reports and manifests;governed source artifacts; andgenerated artifac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build artifacts remain distinguishable from governed source artifacts and generated artifacts.</text:p>
      <text:p text:style-name="Text_20_body">Verification activities should include review checks confirming that:</text:p>
      <text:p text:style-name="Text_20_body">build-output locations are identifiable;temporary build outputs are excluded from governed source locations;governed generated artifacts remain separately identifiable where retained; andbuild outputs do not become authoritative source artifact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distinction among source, generated, and build artifact categories in the Phase 0 repository model.</text:p>
      <text:p text:style-name="Text_20_body">Related requirement identifiers:</text:p>
      <text:a xlink:type="simple" xlink:href="https://wiki.didosolutions.com/dido/99_annexes/annex-d-requirements/part-04/p4-req-21-10-004" text:style-name="Internet_20_link" text:visited-style-name="Visited_20_Internet_20_Link">P4-REQ-21-10-004</text:a>
      <text:a xlink:type="simple" xlink:href="https://wiki.didosolutions.com/dido/99_annexes/annex-d-requirements/part-04/p4-req-21-10-008" text:style-name="Internet_20_link" text:visited-style-name="Visited_20_Internet_20_Link">P4-REQ-21-10-008</text:a>
      <text:a xlink:type="simple" xlink:href="https://wiki.didosolutions.com/dido/99_annexes/annex-d-requirements/part-04/p4-req-21-10-010" text:style-name="Internet_20_link" text:visited-style-name="Visited_20_Internet_20_Link">P4-REQ-21-10-010</text:a>
      <text:p text:style-name="Text_20_body">Related source section:</text:p>
      <text:a xlink:type="simple" xlink:href="https://wiki.didosolutions.com/fxdemo/04-part/21-phase-0-implementation-requirements/21-10-repository-and-build-artifact-requirements/start" text:style-name="Internet_20_link" text:visited-style-name="Visited_20_Internet_20_Link">21.10 Repository and Build Artifact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22:56</meta:creation-date>
    <dc:creator>Generated</dc:creator>
    <dc:date>2026-08-22T16::22:56</dc:date>
    <dc:language>en-US</dc:language>
    <meta:editing-cycles>1</meta:editing-cycles>
    <meta:editing-duration>PT0S</meta:editing-duration>
    <dc:title>dido:99_annexes:annex-d-requirements:part-04:p4-req-21-10-009</dc:title>
  </office:meta>
</office:document-meta>
</file>