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0-008"/><text:bookmark-start text:name="__RefHeading___p4-req-21-10-008_1"/><text:bookmark-start text:name="p4-req-21-10-008"/>P4-REQ-21-10-008<text:bookmark-end text:name="__RefHeading___p4-req-21-10-008_1"/><text:bookmark-end text:name="p4-req-21-10-008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repository model SHALL distinguish governed source artifacts from generated artifacts, temporary build outputs, local developer artifacts, exploratory material, and approved documentation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0: Repository and Build Artifac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ifferent artifact categories have different governance, modification, review, generation, and retention expectations.</text:p>
      <text:p text:style-name="Text_20_body">Maintaining clear distinctions prevents temporary, exploratory, local, or generated material from being mistaken for authoritative governed source and protects the integrity of the Phase 0 implementation baseli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overned source artifacts;generated artifacts;temporary build outputs;local developer artifacts;exploratory material; andapproved documentation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repository model distinguishes the specified artifact categories.</text:p>
      <text:p text:style-name="Text_20_body">Verification activities should include review checks confirming that:</text:p>
      <text:p text:style-name="Text_20_body">governed source and generated artifacts are separately identifiable;temporary outputs are separately identifiable;local and exploratory material are distinguishable from baseline material;approved documentation is identifiable; andrepository workflow preserves these distinctio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repository classification boundaries needed to govern the Phase 0 implementation baseline.</text:p>
      <text:p text:style-name="Text_20_body">Related requirement identifiers:</text:p>
      <text:a xlink:type="simple" xlink:href="https://wiki.didosolutions.com/dido/99_annexes/annex-d-requirements/part-04/p4-req-21-10-002" text:style-name="Internet_20_link" text:visited-style-name="Visited_20_Internet_20_Link">P4-REQ-21-10-002</text:a>
      <text:a xlink:type="simple" xlink:href="https://wiki.didosolutions.com/dido/99_annexes/annex-d-requirements/part-04/p4-req-21-10-004" text:style-name="Internet_20_link" text:visited-style-name="Visited_20_Internet_20_Link">P4-REQ-21-10-004</text:a>
      <text:a xlink:type="simple" xlink:href="https://wiki.didosolutions.com/dido/99_annexes/annex-d-requirements/part-04/p4-req-21-10-009" text:style-name="Internet_20_link" text:visited-style-name="Visited_20_Internet_20_Link">P4-REQ-21-10-009</text:a>
      <text:p text:style-name="Text_20_body">Related source section:</text:p>
      <text:a xlink:type="simple" xlink:href="https://wiki.didosolutions.com/fxdemo/04-part/21-phase-0-implementation-requirements/21-10-repository-and-build-artifact-requirements/start" text:style-name="Internet_20_link" text:visited-style-name="Visited_20_Internet_20_Link">21.10 Repository and Build Artifact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7:58</meta:creation-date>
    <dc:creator>Generated</dc:creator>
    <dc:date>2026-08-22T17::17:58</dc:date>
    <dc:language>en-US</dc:language>
    <meta:editing-cycles>1</meta:editing-cycles>
    <meta:editing-duration>PT0S</meta:editing-duration>
    <dc:title>dido:99_annexes:annex-d-requirements:part-04:p4-req-21-10-008</dc:title>
  </office:meta>
</office:document-meta>
</file>