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7"/><text:bookmark-start text:name="__RefHeading___p4-req-21-10-007_1"/><text:bookmark-start text:name="p4-req-21-10-007"/>P4-REQ-21-10-007<text:bookmark-end text:name="__RefHeading___p4-req-21-10-007_1"/><text:bookmark-end text:name="p4-req-21-10-007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generated file SHALL include the generated-file header defined by the Developer Handbook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Generated files require explicit metadata describing their source definition, generator, generation context, regeneration rule, and manual-editing status.</text:p>
      <text:p text:style-name="Text_20_body">The generated-file header helps reviewers distinguish generated outputs from hand-authored source and supports repeatability and controlled regener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generated types;generated DDS support code;generated bindings; andother governed generated outputs included in the Phase 0 baselin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overned generated file includes the required generated-file header.</text:p>
      <text:p text:style-name="Text_20_body">Verification activities should include review checks confirming that:</text:p>
      <text:p text:style-name="Text_20_body">the source definition is identified;the generator or generation process is identified;regeneration guidance is present;the manual-editing rule is stated; andthe header conforms to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Phase 0 generated files to their governed source definitions and generation process.</text:p>
      <text:p text:style-name="Text_20_body">Related requirement identifiers:</text:p>
      <text:a xlink:type="simple" xlink:href="https://wiki.didosolutions.com/dido/99_annexes/annex-d-requirements/part-04/p4-req-21-10-005" text:style-name="Internet_20_link" text:visited-style-name="Visited_20_Internet_20_Link">P4-REQ-21-10-005</text:a>
      <text:a xlink:type="simple" xlink:href="https://wiki.didosolutions.com/dido/99_annexes/annex-d-requirements/part-04/p4-req-21-10-006" text:style-name="Internet_20_link" text:visited-style-name="Visited_20_Internet_20_Link">P4-REQ-21-10-006</text:a>
      <text:a xlink:type="simple" xlink:href="https://wiki.didosolutions.com/dido/99_annexes/annex-d-requirements/part-04/p4-req-21-10-008" text:style-name="Internet_20_link" text:visited-style-name="Visited_20_Internet_20_Link">P4-REQ-21-10-008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47</meta:creation-date>
    <dc:creator>Generated</dc:creator>
    <dc:date>2026-08-22T17::20:47</dc:date>
    <dc:language>en-US</dc:language>
    <meta:editing-cycles>1</meta:editing-cycles>
    <meta:editing-duration>PT0S</meta:editing-duration>
    <dc:title>dido:99_annexes:annex-d-requirements:part-04:p4-req-21-10-007</dc:title>
  </office:meta>
</office:document-meta>
</file>