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6"/><text:bookmark-start text:name="__RefHeading___p4-req-21-10-006_1"/><text:bookmark-start text:name="p4-req-21-10-006"/>P4-REQ-21-10-006<text:bookmark-end text:name="__RefHeading___p4-req-21-10-006_1"/><text:bookmark-end text:name="p4-req-21-10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governed source file SHALL include the standard file header defined by the Developer Handbook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standard file header provides the metadata needed to understand a governed source artifact's purpose, ownership context, logical or implementation source, modification guidance, and traceability.</text:p>
      <text:p text:style-name="Text_20_body">Requiring the header supports consistent review and prevents source files from entering the Phase 0 baseline without sufficient governance context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source files;applicable scripts;governed configuration source files where required; andother governed source artifacts covered by the Developer Handbook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governed source file includes the required standard file header.</text:p>
      <text:p text:style-name="Text_20_body">Verification activities should include review checks confirming that:</text:p>
      <text:p text:style-name="Text_20_body">the file header is present;required header fields are populated;the artifact purpose is identified;applicable traceability information is present; andthe header conforms to the Developer Handbook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governed Phase 0 source files to the file-header rules defined by the Developer Handbook.</text:p>
      <text:p text:style-name="Text_20_body">Related requirement identifiers:</text:p>
      <text:a xlink:type="simple" xlink:href="https://wiki.didosolutions.com/dido/99_annexes/annex-d-requirements/part-04/p4-req-21-10-005" text:style-name="Internet_20_link" text:visited-style-name="Visited_20_Internet_20_Link">P4-REQ-21-10-005</text:a>
      <text:a xlink:type="simple" xlink:href="https://wiki.didosolutions.com/dido/99_annexes/annex-d-requirements/part-04/p4-req-21-10-007" text:style-name="Internet_20_link" text:visited-style-name="Visited_20_Internet_20_Link">P4-REQ-21-10-007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47</meta:creation-date>
    <dc:creator>Generated</dc:creator>
    <dc:date>2026-08-22T17::20:47</dc:date>
    <dc:language>en-US</dc:language>
    <meta:editing-cycles>1</meta:editing-cycles>
    <meta:editing-duration>PT0S</meta:editing-duration>
    <dc:title>dido:99_annexes:annex-d-requirements:part-04:p4-req-21-10-006</dc:title>
  </office:meta>
</office:document-meta>
</file>