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0-005"/><text:bookmark-start text:name="__RefHeading___p4-req-21-10-005_1"/><text:bookmark-start text:name="p4-req-21-10-005"/>P4-REQ-21-10-005<text:bookmark-end text:name="__RefHeading___p4-req-21-10-005_1"/><text:bookmark-end text:name="p4-req-21-10-005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repository location SHALL identify the applicable Developer Handbook rule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0: Repository and Build Artifact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Repository locations contain artifacts governed by different development, generation, modification, review, and cleanup rules.</text:p>
      <text:p text:style-name="Text_20_body">Identifying the applicable Developer Handbook rules ensures that contributors know how artifacts in each location must be handled and allows reviewers to apply the correct conformance expectation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governed source locations;generated-code locations;configuration locations;script locations;documentation locations; andapplicable build and non-baseline location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repository location identifies its applicable Developer Handbook rules.</text:p>
      <text:p text:style-name="Text_20_body">Verification activities should include review checks confirming that:</text:p>
      <text:p text:style-name="Text_20_body">applicable file-header rules are identifiable;generated-file rules are identifiable where applicable;modification and review rules are identifiable;cleanup or exclusion rules are identified where applicable; andcontributors can determine the governing handbook expectations for each location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repository organization to the practical development governance defined by the Phase 0 Developer Handbook.</text:p>
      <text:p text:style-name="Text_20_body">Related requirement identifiers:</text:p>
      <text:a xlink:type="simple" xlink:href="https://wiki.didosolutions.com/dido/99_annexes/annex-d-requirements/part-04/p4-req-21-10-003" text:style-name="Internet_20_link" text:visited-style-name="Visited_20_Internet_20_Link">P4-REQ-21-10-003</text:a>
      <text:a xlink:type="simple" xlink:href="https://wiki.didosolutions.com/dido/99_annexes/annex-d-requirements/part-04/p4-req-21-10-006" text:style-name="Internet_20_link" text:visited-style-name="Visited_20_Internet_20_Link">P4-REQ-21-10-006</text:a>
      <text:a xlink:type="simple" xlink:href="https://wiki.didosolutions.com/dido/99_annexes/annex-d-requirements/part-04/p4-req-21-10-007" text:style-name="Internet_20_link" text:visited-style-name="Visited_20_Internet_20_Link">P4-REQ-21-10-007</text:a>
      <text:p text:style-name="Text_20_body">Related source section:</text:p>
      <text:a xlink:type="simple" xlink:href="https://wiki.didosolutions.com/fxdemo/04-part/21-phase-0-implementation-requirements/21-10-repository-and-build-artifact-requirements/start" text:style-name="Internet_20_link" text:visited-style-name="Visited_20_Internet_20_Link">21.10 Repository and Build Artifact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9:55</meta:creation-date>
    <dc:creator>Generated</dc:creator>
    <dc:date>2026-08-22T17::19:55</dc:date>
    <dc:language>en-US</dc:language>
    <meta:editing-cycles>1</meta:editing-cycles>
    <meta:editing-duration>PT0S</meta:editing-duration>
    <dc:title>dido:99_annexes:annex-d-requirements:part-04:p4-req-21-10-005</dc:title>
  </office:meta>
</office:document-meta>
</file>