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0-004"/><text:bookmark-start text:name="__RefHeading___p4-req-21-10-004_1"/><text:bookmark-start text:name="p4-req-21-10-004"/>P4-REQ-21-10-004<text:bookmark-end text:name="__RefHeading___p4-req-21-10-004_1"/><text:bookmark-end text:name="p4-req-21-10-004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repository location SHALL identify whether the artifacts are hand-authored, generated, configured, documented, temporary, local, or non-baselin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0: Repository and Build Artifact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Generation and baseline status affect how artifacts may be created, modified, reviewed, regenerated, retained, or removed.</text:p>
      <text:p text:style-name="Text_20_body">Explicitly identifying artifact status prevents generated or temporary material from being mistaken for governed source and prevents local or exploratory material from being treated as part of the Phase 0 baselin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all governed repository locations;hand-authored source artifacts;generated artifacts;configuration artifacts;documentation artifacts;temporary and local artifacts; andnon-baseline material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repository location identifies the status of the artifacts it contains.</text:p>
      <text:p text:style-name="Text_20_body">Verification activities should include review checks confirming that:</text:p>
      <text:p text:style-name="Text_20_body">hand-authored and generated artifacts are distinguishable;configuration and documentation locations are identifiable;temporary and local material are marked appropriately; andnon-baseline material cannot be confused with approved baseline artifact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artifact-status classification for Phase 0 repository locations.</text:p>
      <text:p text:style-name="Text_20_body">Related requirement identifiers:</text:p>
      <text:a xlink:type="simple" xlink:href="https://wiki.didosolutions.com/dido/99_annexes/annex-d-requirements/part-04/p4-req-21-10-003" text:style-name="Internet_20_link" text:visited-style-name="Visited_20_Internet_20_Link">P4-REQ-21-10-003</text:a>
      <text:a xlink:type="simple" xlink:href="https://wiki.didosolutions.com/dido/99_annexes/annex-d-requirements/part-04/p4-req-21-10-008" text:style-name="Internet_20_link" text:visited-style-name="Visited_20_Internet_20_Link">P4-REQ-21-10-008</text:a>
      <text:a xlink:type="simple" xlink:href="https://wiki.didosolutions.com/dido/99_annexes/annex-d-requirements/part-04/p4-req-21-10-009" text:style-name="Internet_20_link" text:visited-style-name="Visited_20_Internet_20_Link">P4-REQ-21-10-009</text:a>
      <text:p text:style-name="Text_20_body">Related source section:</text:p>
      <text:a xlink:type="simple" xlink:href="https://wiki.didosolutions.com/fxdemo/04-part/21-phase-0-implementation-requirements/21-10-repository-and-build-artifact-requirements/start" text:style-name="Internet_20_link" text:visited-style-name="Visited_20_Internet_20_Link">21.10 Repository and Build Artifact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1:34</meta:creation-date>
    <dc:creator>Generated</dc:creator>
    <dc:date>2026-08-22T17::21:34</dc:date>
    <dc:language>en-US</dc:language>
    <meta:editing-cycles>1</meta:editing-cycles>
    <meta:editing-duration>PT0S</meta:editing-duration>
    <dc:title>dido:99_annexes:annex-d-requirements:part-04:p4-req-21-10-004</dc:title>
  </office:meta>
</office:document-meta>
</file>