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0-003"/><text:bookmark-start text:name="__RefHeading___p4-req-21-10-003_1"/><text:bookmark-start text:name="p4-req-21-10-003"/>P4-REQ-21-10-003<text:bookmark-end text:name="__RefHeading___p4-req-21-10-003_1"/><text:bookmark-end text:name="p4-req-21-10-003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repository location SHALL identify the artifact category it contai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0: Repository and Build Artifact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Each repository location must have an explicit implementation purpose so that contributors and reviewers can determine what type of material belongs there.</text:p>
      <text:p text:style-name="Text_20_body">Artifact-category identification supports consistent placement, governance, review, and cleanup while preventing repository structure from becoming ambiguou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governed source locations;generated-code locations;configuration locations;script and documentation locations;build-output locations; andnon-baseline locatio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governed Phase 0 repository location identifies the artifact category it contains.</text:p>
      <text:p text:style-name="Text_20_body">Verification activities should include review checks confirming that:</text:p>
      <text:p text:style-name="Text_20_body">each repository location has a defined category;artifacts are placed in locations appropriate to their category;category definitions are documented; andambiguous repository locations are not admitted into the baselin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relationship between Phase 0 repository locations and their applicable artifact categories.</text:p>
      <text:p text:style-name="Text_20_body">Related requirement identifiers:</text:p>
      <text:a xlink:type="simple" xlink:href="https://wiki.didosolutions.com/dido/99_annexes/annex-d-requirements/part-04/p4-req-21-10-002" text:style-name="Internet_20_link" text:visited-style-name="Visited_20_Internet_20_Link">P4-REQ-21-10-002</text:a>
      <text:a xlink:type="simple" xlink:href="https://wiki.didosolutions.com/dido/99_annexes/annex-d-requirements/part-04/p4-req-21-10-004" text:style-name="Internet_20_link" text:visited-style-name="Visited_20_Internet_20_Link">P4-REQ-21-10-004</text:a>
      <text:a xlink:type="simple" xlink:href="https://wiki.didosolutions.com/dido/99_annexes/annex-d-requirements/part-04/p4-req-21-10-005" text:style-name="Internet_20_link" text:visited-style-name="Visited_20_Internet_20_Link">P4-REQ-21-10-005</text:a>
      <text:p text:style-name="Text_20_body">Related source section:</text:p>
      <text:a xlink:type="simple" xlink:href="https://wiki.didosolutions.com/fxdemo/04-part/21-phase-0-implementation-requirements/21-10-repository-and-build-artifact-requirements/start" text:style-name="Internet_20_link" text:visited-style-name="Visited_20_Internet_20_Link">21.10 Repository and Build Artifact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55:08</meta:creation-date>
    <dc:creator>Generated</dc:creator>
    <dc:date>2026-08-23T21::55:08</dc:date>
    <dc:language>en-US</dc:language>
    <meta:editing-cycles>1</meta:editing-cycles>
    <meta:editing-duration>PT0S</meta:editing-duration>
    <dc:title>dido:99_annexes:annex-d-requirements:part-04:p4-req-21-10-003</dc:title>
  </office:meta>
</office:document-meta>
</file>