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10-002"/><text:bookmark-start text:name="__RefHeading___p4-req-21-10-002_1"/><text:bookmark-start text:name="p4-req-21-10-002"/>P4-REQ-21-10-002<text:bookmark-end text:name="__RefHeading___p4-req-21-10-002_1"/><text:bookmark-end text:name="p4-req-21-10-002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repository model SHALL identify locations for hand-authored source files, IDL files, generated code, configuration files, scripts, documentation, traceability artifacts, build artifacts, and non-baseline material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10: Repository and Build Artifact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Explicit repository locations prevent different artifact categories from being mixed in ways that obscure governance, generation status, review expectations, or traceability.</text:p>
      <text:p text:style-name="Text_20_body">Defined locations also support repeatable contributor workflows and allow reviewers to determine where authoritative, generated, temporary, and supporting materials belong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hand-authored source locations;IDL source locations;generated-code locations;configuration and script locations;documentation and traceability locations;build-output locations; andnon-baseline material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repository model identifies locations for all required Phase 0 artifact categories.</text:p>
      <text:p text:style-name="Text_20_body">Verification activities should include review checks confirming that:</text:p>
      <text:p text:style-name="Text_20_body">source-file locations are defined;generated-code locations are defined;configuration, script, and documentation locations are defined;traceability and build artifact locations are defined; andnon-baseline material can be distinguished from baseline locations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connects each Phase 0 artifact category to an explicit repository location.</text:p>
      <text:p text:style-name="Text_20_body">Related requirement identifiers:</text:p>
      <text:a xlink:type="simple" xlink:href="https://wiki.didosolutions.com/dido/99_annexes/annex-d-requirements/part-04/p4-req-21-10-001" text:style-name="Internet_20_link" text:visited-style-name="Visited_20_Internet_20_Link">P4-REQ-21-10-001</text:a>
      <text:a xlink:type="simple" xlink:href="https://wiki.didosolutions.com/dido/99_annexes/annex-d-requirements/part-04/p4-req-21-10-003" text:style-name="Internet_20_link" text:visited-style-name="Visited_20_Internet_20_Link">P4-REQ-21-10-003</text:a>
      <text:a xlink:type="simple" xlink:href="https://wiki.didosolutions.com/dido/99_annexes/annex-d-requirements/part-04/p4-req-21-10-008" text:style-name="Internet_20_link" text:visited-style-name="Visited_20_Internet_20_Link">P4-REQ-21-10-008</text:a>
      <text:p text:style-name="Text_20_body">Related source section:</text:p>
      <text:a xlink:type="simple" xlink:href="https://wiki.didosolutions.com/fxdemo/04-part/21-phase-0-implementation-requirements/21-10-repository-and-build-artifact-requirements/start" text:style-name="Internet_20_link" text:visited-style-name="Visited_20_Internet_20_Link">21.10 Repository and Build Artifact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20:35</meta:creation-date>
    <dc:creator>Generated</dc:creator>
    <dc:date>2026-08-22T17::20:35</dc:date>
    <dc:language>en-US</dc:language>
    <meta:editing-cycles>1</meta:editing-cycles>
    <meta:editing-duration>PT0S</meta:editing-duration>
    <dc:title>dido:99_annexes:annex-d-requirements:part-04:p4-req-21-10-002</dc:title>
  </office:meta>
</office:document-meta>
</file>