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0-001"/><text:bookmark-start text:name="__RefHeading___p4-req-21-10-001_1"/><text:bookmark-start text:name="p4-req-21-10-001"/>P4-REQ-21-10-001<text:bookmark-end text:name="__RefHeading___p4-req-21-10-001_1"/><text:bookmark-end text:name="p4-req-21-10-00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define a repository and build artifact model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0: Repository and Build Artifac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defined repository and build artifact model establishes how Phase 0 implementation artifacts are organized, generated, reviewed, and distinguished within the implementation baseline.</text:p>
      <text:p text:style-name="Text_20_body">The model supports repeatability, governance, traceability, and review by assigning implementation artifact categories to controlled repository locations and build process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the Phase 0 repository structure;governed source artifacts;generated artifacts;build artifacts;configuration and script artifacts; andnon-baseline material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hase 0 Implementation Profile / PSM defines a repository and build artifact model.</text:p>
      <text:p text:style-name="Text_20_body">Verification activities should include review checks confirming that:</text:p>
      <text:p text:style-name="Text_20_body">repository artifact categories are defined;artifact locations are identified;governed, generated, temporary, and non-baseline material are distinguishable; andrepository and build organization supports Phase 0 review and traceability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organizational model for Phase 0 repository and build artifacts.</text:p>
      <text:p text:style-name="Text_20_body">Related requirement identifiers:</text:p>
      <text:a xlink:type="simple" xlink:href="https://wiki.didosolutions.com/dido/99_annexes/annex-d-requirements/part-04/p4-req-21-10-002" text:style-name="Internet_20_link" text:visited-style-name="Visited_20_Internet_20_Link">P4-REQ-21-10-002</text:a>
      <text:a xlink:type="simple" xlink:href="https://wiki.didosolutions.com/dido/99_annexes/annex-d-requirements/part-04/p4-req-21-10-008" text:style-name="Internet_20_link" text:visited-style-name="Visited_20_Internet_20_Link">P4-REQ-21-10-008</text:a>
      <text:a xlink:type="simple" xlink:href="https://wiki.didosolutions.com/dido/99_annexes/annex-d-requirements/part-04/p4-req-21-10-010" text:style-name="Internet_20_link" text:visited-style-name="Visited_20_Internet_20_Link">P4-REQ-21-10-010</text:a>
      <text:p text:style-name="Text_20_body">Related source section:</text:p>
      <text:a xlink:type="simple" xlink:href="https://wiki.didosolutions.com/fxdemo/04-part/21-phase-0-implementation-requirements/21-10-repository-and-build-artifact-requirements/start" text:style-name="Internet_20_link" text:visited-style-name="Visited_20_Internet_20_Link">21.10 Repository and Build Artifact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4:11</meta:creation-date>
    <dc:creator>Generated</dc:creator>
    <dc:date>2026-08-23T22::04:11</dc:date>
    <dc:language>en-US</dc:language>
    <meta:editing-cycles>1</meta:editing-cycles>
    <meta:editing-duration>PT0S</meta:editing-duration>
    <dc:title>dido:99_annexes:annex-d-requirements:part-04:p4-req-21-10-001</dc:title>
  </office:meta>
</office:document-meta>
</file>