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10"/><text:bookmark-start text:name="__RefHeading___p3-req-17-9-010_1"/><text:bookmark-start text:name="p3-req-17-9-010"/>P3-REQ-17-9-010<text:bookmark-end text:name="__RefHeading___p3-req-17-9-010_1"/><text:bookmark-end text:name="p3-req-17-9-010"/></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interaction patterns SHALL remain independent of DDS, REST, RPC, Protocol Buffers, message queues, event streams, file exchange, shared services, databases, logs, deployment mechanisms, runtime scripts, and evidence-capture tools.</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interaction patterns define architectural behaviour independently of the technologies used to implement them. Constraining the logical architecture to specific communication protocols, messaging technologies, persistence mechanisms, deployment environments, or evidence-capture tools would reduce portability and unnecessarily couple the architecture to particular implementation choices.</text:p>
      <text:p text:style-name="Text_20_body">Maintaining implementation independence preserves the platform-independent nature of the FX Demo Logical Profile and enables multiple Implementation Profiles to realize identical logical interaction patterns using different communication technologies, deployment architectures, runtime environments, and operational tooling while preserving the same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logical interaction architecture;platform-independent modeling;implementation conformanc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FX logical interaction patterns remain independent of implementation-specific technologies and runtime mechanisms.</text:p>
      <text:p text:style-name="Text_20_body">Verification activities should include review checks confirming that:</text:p>
      <text:p text:style-name="Text_20_body">logical interaction patterns are defined independently of implementation technologies;communication protocols and runtime technologies are not prescribed;architectural meaning is preserved independently of implementation choices; andmultiple implementation approaches remain possible without altering the logical architectur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between logical interaction architecture and implementation-specific communication, deployment, persistence, and operational technologies established throughout the FX Demo Logical Profile.</text:p>
      <text:p text:style-name="Text_20_body">Related requirement identifiers:</text:p>
      <text:a xlink:type="simple" xlink:href="https://wiki.didosolutions.com/dido/99_annexes/annex-d-requirements/part-03/p3-req-17-9-001" text:style-name="Internet_20_link" text:visited-style-name="Visited_20_Internet_20_Link">P3-REQ-17-9-001</text:a>
      <text:a xlink:type="simple" xlink:href="https://wiki.didosolutions.com/dido/99_annexes/annex-d-requirements/part-03/p3-req-17-9-002" text:style-name="Internet_20_link" text:visited-style-name="Visited_20_Internet_20_Link">P3-REQ-17-9-002</text:a>
      <text:a xlink:type="simple" xlink:href="https://wiki.didosolutions.com/dido/99_annexes/annex-d-requirements/part-03/p3-req-17-9-003" text:style-name="Internet_20_link" text:visited-style-name="Visited_20_Internet_20_Link">P3-REQ-17-9-003</text:a>
      <text:a xlink:type="simple" xlink:href="https://wiki.didosolutions.com/dido/99_annexes/annex-d-requirements/part-03/p3-req-17-9-004" text:style-name="Internet_20_link" text:visited-style-name="Visited_20_Internet_20_Link">P3-REQ-17-9-004</text:a>
      <text:a xlink:type="simple" xlink:href="https://wiki.didosolutions.com/dido/99_annexes/annex-d-requirements/part-03/p3-req-17-9-005" text:style-name="Internet_20_link" text:visited-style-name="Visited_20_Internet_20_Link">P3-REQ-17-9-005</text:a>
      <text:a xlink:type="simple" xlink:href="https://wiki.didosolutions.com/dido/99_annexes/annex-d-requirements/part-03/p3-req-17-9-006" text:style-name="Internet_20_link" text:visited-style-name="Visited_20_Internet_20_Link">P3-REQ-17-9-006</text:a>
      <text:a xlink:type="simple" xlink:href="https://wiki.didosolutions.com/dido/99_annexes/annex-d-requirements/part-03/p3-req-17-9-007" text:style-name="Internet_20_link" text:visited-style-name="Visited_20_Internet_20_Link">P3-REQ-17-9-007</text:a>
      <text:a xlink:type="simple" xlink:href="https://wiki.didosolutions.com/dido/99_annexes/annex-d-requirements/part-03/p3-req-17-9-008" text:style-name="Internet_20_link" text:visited-style-name="Visited_20_Internet_20_Link">P3-REQ-17-9-008</text:a>
      <text:a xlink:type="simple" xlink:href="https://wiki.didosolutions.com/dido/99_annexes/annex-d-requirements/part-03/p3-req-17-9-009" text:style-name="Internet_20_link" text:visited-style-name="Visited_20_Internet_20_Link">P3-REQ-17-9-009</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7:46</meta:creation-date>
    <dc:creator>Generated</dc:creator>
    <dc:date>2026-08-24T11::47:46</dc:date>
    <dc:language>en-US</dc:language>
    <meta:editing-cycles>1</meta:editing-cycles>
    <meta:editing-duration>PT0S</meta:editing-duration>
    <dc:title>dido:99_annexes:annex-d-requirements:part-03:p3-req-17-9-010</dc:title>
  </office:meta>
</office:document-meta>
</file>