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9-009"/><text:bookmark-start text:name="__RefHeading___p3-req-17-9-009_1"/><text:bookmark-start text:name="p3-req-17-9-009"/>P3-REQ-17-9-009<text:bookmark-end text:name="__RefHeading___p3-req-17-9-009_1"/><text:bookmark-end text:name="p3-req-17-9-009"/></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Each FX logical interaction pattern SHALL identify evidence expectations for later deployment, testability, and evidence planning.</text:p>
      <text:h text:style-name="Heading_20_2" text:outline-level="2"><text:bookmark-start text:name="__RefHeading___source_3"/><text:bookmark-start text:name="source"/>Source<text:bookmark-end text:name="__RefHeading___source_3"/><text:bookmark-end text:name="source"/></text:h>
      <text:p text:style-name="Text_20_body">Part 3, Section 17.9: FX Logical Interaction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Evidence planning is an architectural concern that begins during logical design rather than during implementation. Identifying evidence expectations for every logical interaction pattern ensures that future implementations can support verification, validation, operational assessment, auditability, and conformance without altering the logical architecture. This approach preserves architectural intent while allowing different evidence-generation technologies to be selected during implementation.</text:p>
      <text:p text:style-name="Text_20_body">Maintaining evidence expectations at the logical level also supports consistent deployment planning and testability across multiple Implementation Profil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every FX logical interaction pattern defined by the FX Demo Logical Profile.</text:p>
      <text:p text:style-name="Text_20_body">It applies specifically to:</text:p>
      <text:p text:style-name="Text_20_body">evidence planning;deployment planning;architectural testability;architectural governance;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every FX logical interaction pattern identifies evidence expectations supporting future deployment and verification activities.</text:p>
      <text:p text:style-name="Text_20_body">Verification activities should include review checks confirming that:</text:p>
      <text:p text:style-name="Text_20_body">evidence expectations are identified;deployment planning considerations are supported;architectural testability is supported; andimplementation-specific evidence-capture technologies are not prescrib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evidence planning expectations for FX logical interaction patterns.</text:p>
      <text:p text:style-name="Text_20_body">Related requirement identifiers:</text:p>
      <text:a xlink:type="simple" xlink:href="https://wiki.didosolutions.com/dido/99_annexes/annex-d-requirements/part-03/p3-req-17-9-007" text:style-name="Internet_20_link" text:visited-style-name="Visited_20_Internet_20_Link">P3-REQ-17-9-007</text:a>
      <text:a xlink:type="simple" xlink:href="https://wiki.didosolutions.com/dido/99_annexes/annex-d-requirements/part-03/p3-req-17-9-008" text:style-name="Internet_20_link" text:visited-style-name="Visited_20_Internet_20_Link">P3-REQ-17-9-008</text:a>
      <text:a xlink:type="simple" xlink:href="https://wiki.didosolutions.com/dido/99_annexes/annex-d-requirements/part-03/p3-req-17-9-010" text:style-name="Internet_20_link" text:visited-style-name="Visited_20_Internet_20_Link">P3-REQ-17-9-010</text:a>
      <text:p text:style-name="Text_20_body">Related source section:</text:p>
      <text:a xlink:type="simple" xlink:href="https://wiki.didosolutions.com/fxdemo/03-part/17-fx-demo-logical-requirements/17-9-fx-logical-interaction-requirements/start" text:style-name="Internet_20_link" text:visited-style-name="Visited_20_Internet_20_Link">17.9 FX Logical Interaction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20:04</meta:creation-date>
    <dc:creator>Generated</dc:creator>
    <dc:date>2026-08-22T17::20:04</dc:date>
    <dc:language>en-US</dc:language>
    <meta:editing-cycles>1</meta:editing-cycles>
    <meta:editing-duration>PT0S</meta:editing-duration>
    <dc:title>dido:99_annexes:annex-d-requirements:part-03:p3-req-17-9-009</dc:title>
  </office:meta>
</office:document-meta>
</file>