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8"/><text:bookmark-start text:name="__RefHeading___p3-req-17-9-008_1"/><text:bookmark-start text:name="p3-req-17-9-008"/>P3-REQ-17-9-008<text:bookmark-end text:name="__RefHeading___p3-req-17-9-008_1"/><text:bookmark-end text:name="p3-req-17-9-008"/></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teraction pattern SHALL identify traceability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raceability enables every FX logical interaction to be related to the architectural concepts, logical information structures, Runtime Planes, lifecycle states, governance decisions, and evidence that support it. Identifying traceability expectations for each interaction pattern preserves architectural consistency, supports lifecycle analysis, enables conformance assessment, and facilitates interoperability while remaining independent of implementation technologies.</text:p>
      <text:p text:style-name="Text_20_body">Maintaining explicit traceability expectations also enables multiple Implementation Profiles to preserve architectural relationships using different implementation approach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architectural traceability;logical interaction architecture;lifecycle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interaction pattern identifies its traceability expectations.</text:p>
      <text:p text:style-name="Text_20_body">Verification activities should include review checks confirming that:</text:p>
      <text:p text:style-name="Text_20_body">traceability expectations are defined;architectural relationships can be followed;traceability supports lifecycle governance; andimplementation-specific traceability tool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expectations for FX logical interaction patterns.</text:p>
      <text:p text:style-name="Text_20_body">Related requirement identifiers:</text:p>
      <text:a xlink:type="simple" xlink:href="https://wiki.didosolutions.com/dido/99_annexes/annex-d-requirements/part-03/p3-req-17-9-007" text:style-name="Internet_20_link" text:visited-style-name="Visited_20_Internet_20_Link">P3-REQ-17-9-007</text:a>
      <text:a xlink:type="simple" xlink:href="https://wiki.didosolutions.com/dido/99_annexes/annex-d-requirements/part-03/p3-req-17-9-009" text:style-name="Internet_20_link" text:visited-style-name="Visited_20_Internet_20_Link">P3-REQ-17-9-009</text:a>
      <text:a xlink:type="simple" xlink:href="https://wiki.didosolutions.com/dido/99_annexes/annex-d-requirements/part-03/p3-req-17-9-010" text:style-name="Internet_20_link" text:visited-style-name="Visited_20_Internet_20_Link">P3-REQ-17-9-010</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37:26</meta:creation-date>
    <dc:creator>Generated</dc:creator>
    <dc:date>2026-08-23T23::37:26</dc:date>
    <dc:language>en-US</dc:language>
    <meta:editing-cycles>1</meta:editing-cycles>
    <meta:editing-duration>PT0S</meta:editing-duration>
    <dc:title>dido:99_annexes:annex-d-requirements:part-03:p3-req-17-9-008</dc:title>
  </office:meta>
</office:document-meta>
</file>