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3:p3-req-17-9-007"/><text:bookmark-start text:name="__RefHeading___p3-req-17-9-007_1"/><text:bookmark-start text:name="p3-req-17-9-007"/>P3-REQ-17-9-007<text:bookmark-end text:name="__RefHeading___p3-req-17-9-007_1"/><text:bookmark-end text:name="p3-req-17-9-007"/></text:h>
      <text:p text:style-name="Text_20_body"><text:a xlink:type="simple" xlink:href="https://wiki.didosolutions.com/dido/99_annexes/annex-d-requirements/part-03/start" text:style-name="Internet_20_link" text:visited-style-name="Visited_20_Internet_20_Link"> Return to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Each FX logical interaction pattern SHALL identify governance constraints.</text:p>
      <text:h text:style-name="Heading_20_2" text:outline-level="2"><text:bookmark-start text:name="__RefHeading___source_3"/><text:bookmark-start text:name="source"/>Source<text:bookmark-end text:name="__RefHeading___source_3"/><text:bookmark-end text:name="source"/></text:h>
      <text:p text:style-name="Text_20_body">Part 3, Section 17.9: FX Logical Interaction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Every FX logical interaction is subject to architectural governance that determines how the interaction is authorized, controlled, interpreted, and managed throughout its lifecycle. Identifying governance constraints for each interaction pattern ensures that architectural responsibilities are consistently applied while preserving traceability, accountability, and policy compliance independently of implementation technologies or deployment environments.</text:p>
      <text:p text:style-name="Text_20_body">Maintaining governance as an explicit architectural characteristic supports consistent interpretation across multiple Implementation Profiles without prescribing implementation-specific security or governance mechanisms.</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 every FX logical interaction pattern defined by the FX Demo Logical Profile.</text:p>
      <text:p text:style-name="Text_20_body">It applies specifically to:</text:p>
      <text:p text:style-name="Text_20_body">interaction governance;logical interaction architecture;architectural governance;conformance assessment; andderived Implementation Profiles.</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every FX logical interaction pattern identifies its applicable governance constraints.</text:p>
      <text:p text:style-name="Text_20_body">Verification activities should include review checks confirming that:</text:p>
      <text:p text:style-name="Text_20_body">governance constraints are identified;governance responsibilities are consistent with the logical architecture;governance expectations are documented; andimplementation-specific governance technologies are not prescribed.</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This requirement establishes governance expectations for FX logical interaction patterns.</text:p>
      <text:p text:style-name="Text_20_body">Related requirement identifiers:</text:p>
      <text:a xlink:type="simple" xlink:href="https://wiki.didosolutions.com/dido/99_annexes/annex-d-requirements/part-03/p3-req-17-9-006" text:style-name="Internet_20_link" text:visited-style-name="Visited_20_Internet_20_Link">P3-REQ-17-9-006</text:a>
      <text:a xlink:type="simple" xlink:href="https://wiki.didosolutions.com/dido/99_annexes/annex-d-requirements/part-03/p3-req-17-9-008" text:style-name="Internet_20_link" text:visited-style-name="Visited_20_Internet_20_Link">P3-REQ-17-9-008</text:a>
      <text:a xlink:type="simple" xlink:href="https://wiki.didosolutions.com/dido/99_annexes/annex-d-requirements/part-03/p3-req-17-9-009" text:style-name="Internet_20_link" text:visited-style-name="Visited_20_Internet_20_Link">P3-REQ-17-9-009</text:a>
      <text:p text:style-name="Text_20_body">Related source section:</text:p>
      <text:a xlink:type="simple" xlink:href="https://wiki.didosolutions.com/fxdemo/03-part/17-fx-demo-logical-requirements/17-9-fx-logical-interaction-requirements/start" text:style-name="Internet_20_link" text:visited-style-name="Visited_20_Internet_20_Link">17.9 FX Logical Interaction Requirements</text:a>
      <text:h text:style-name="Heading_20_2" text:outline-level="2"><text:bookmark-start text:name="__RefHeading___status_8"/><text:bookmark-start text:name="status"/>Status<text:bookmark-end text:name="__RefHeading___status_8"/><text:bookmark-end text:name="status"/></text:h>
      <text:p text:style-name="Text_20_body">Draf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3::31:40</meta:creation-date>
    <dc:creator>Generated</dc:creator>
    <dc:date>2026-08-23T23::31:40</dc:date>
    <dc:language>en-US</dc:language>
    <meta:editing-cycles>1</meta:editing-cycles>
    <meta:editing-duration>PT0S</meta:editing-duration>
    <dc:title>dido:99_annexes:annex-d-requirements:part-03:p3-req-17-9-007</dc:title>
  </office:meta>
</office:document-meta>
</file>