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9-005"/><text:bookmark-start text:name="__RefHeading___p3-req-17-9-005_1"/><text:bookmark-start text:name="p3-req-17-9-005"/>P3-REQ-17-9-005<text:bookmark-end text:name="__RefHeading___p3-req-17-9-005_1"/><text:bookmark-end text:name="p3-req-17-9-005"/></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interaction pattern SHALL identify the FX logical information structures exchanged, recorded, or referenced.</text:p>
      <text:h text:style-name="Heading_20_2" text:outline-level="2"><text:bookmark-start text:name="__RefHeading___source_3"/><text:bookmark-start text:name="source"/>Source<text:bookmark-end text:name="__RefHeading___source_3"/><text:bookmark-end text:name="source"/></text:h>
      <text:p text:style-name="Text_20_body">Part 3, Section 17.9: FX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interaction patterns are defined not only by the participating architectural elements but also by the logical information that they exchange, record, or reference. Identifying these logical information structures preserves semantic consistency, supports interoperability, enables traceability, and ensures that the architectural meaning of information remains independent of serialization formats, message definitions, databases, or other implementation technologies.</text:p>
      <text:p text:style-name="Text_20_body">Maintaining explicit information structure definitions also supports consistent realization across multiple Implementation Profil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interaction pattern defined by the FX Demo Logical Profile.</text:p>
      <text:p text:style-name="Text_20_body">It applies specifically to:</text:p>
      <text:p text:style-name="Text_20_body">logical information exchange;logical information structures;interaction architecture;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FX logical interaction pattern identifies the logical information structures exchanged, recorded, or referenced.</text:p>
      <text:p text:style-name="Text_20_body">Verification activities should include review checks confirming that:</text:p>
      <text:p text:style-name="Text_20_body">exchanged information structures are identified;recorded information structures are identified where applicable;referenced information structures are identified where applicable; andimplementation-specific data representation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information model associated with FX interaction patterns.</text:p>
      <text:p text:style-name="Text_20_body">Related requirement identifiers:</text:p>
      <text:a xlink:type="simple" xlink:href="https://wiki.didosolutions.com/dido/99_annexes/annex-d-requirements/part-03/p3-req-17-9-003" text:style-name="Internet_20_link" text:visited-style-name="Visited_20_Internet_20_Link">P3-REQ-17-9-003</text:a>
      <text:a xlink:type="simple" xlink:href="https://wiki.didosolutions.com/dido/99_annexes/annex-d-requirements/part-03/p3-req-17-9-004" text:style-name="Internet_20_link" text:visited-style-name="Visited_20_Internet_20_Link">P3-REQ-17-9-004</text:a>
      <text:a xlink:type="simple" xlink:href="https://wiki.didosolutions.com/dido/99_annexes/annex-d-requirements/part-03/p3-req-17-9-006" text:style-name="Internet_20_link" text:visited-style-name="Visited_20_Internet_20_Link">P3-REQ-17-9-006</text:a>
      <text:p text:style-name="Text_20_body">Related source section:</text:p>
      <text:a xlink:type="simple" xlink:href="https://wiki.didosolutions.com/fxdemo/03-part/17-fx-demo-logical-requirements/17-9-fx-logical-interaction-requirements/start" text:style-name="Internet_20_link" text:visited-style-name="Visited_20_Internet_20_Link">17.9 FX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3:50</meta:creation-date>
    <dc:creator>Generated</dc:creator>
    <dc:date>2026-08-22T16::13:50</dc:date>
    <dc:language>en-US</dc:language>
    <meta:editing-cycles>1</meta:editing-cycles>
    <meta:editing-duration>PT0S</meta:editing-duration>
    <dc:title>dido:99_annexes:annex-d-requirements:part-03:p3-req-17-9-005</dc:title>
  </office:meta>
</office:document-meta>
</file>